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6a4bae2527c5d3b062a0a13d0ef4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cueil"/><text:bookmark-start text:name="__RefHeading___wiki_de_carto_cite_1"/><text:bookmark-start text:name="wiki_de_carto_cite"/>Wiki De Carto'Cité<text:bookmark-end text:name="__RefHeading___wiki_de_carto_cite_1"/><text:bookmark-end text:name="wiki_de_carto_cite"/></text:h>
      <text:p text:style-name="Text_20_body">Ce wiki est le centre de documentation de l'agence de géomatique <text:span text:style-name="Strong_20_Emphasis"><text:a xlink:type="simple" xlink:href="http://cartocite.fr" text:style-name="Internet_20_link" text:visited-style-name="Visited_20_Internet_20_Link">Carto'Cité</text:a></text:span>.</text:p>
      <text:p text:style-name="Text_20_body">Sauf indication contraire ces pages sont sous licence <text:a xlink:type="simple" xlink:href="http://creativecommons.fr/" text:style-name="Internet_20_link" text:visited-style-name="Visited_20_Internet_20_Link">Creative Commons</text:a> CC-by-sa. Vous pouvez réutiliser leur contenu à deux conditions :</text:p>
      <text:list text:style-name="List_20_1" text:continue-numbering="false">
        <text:list-item>
          <text:p text:style-name="List_20_1_Content_First"> créditer <text:span text:style-name="Strong_20_Emphasis">Carto'Cité</text:span> comme l'auteur du contenu, avec un lien vers <text:a xlink:type="simple" xlink:href="http://cartocite.fr" text:style-name="Internet_20_link" text:visited-style-name="Visited_20_Internet_20_Link">http://cartocite.fr</text:a></text:p>
        </text:list-item>
        <text:list-item>
          <text:p text:style-name="List_20_1_Content_Last"> partager les améliorations que vous apportez à ce contenu, en les publiant avec la même licence</text:p>
        </text:list-item>
      </text:list>
      <text:p text:style-name="Text_20_body">Le choix de cette licence témoigne de notre volonté d'encourager le <text:span text:style-name="Strong_20_Emphasis">partage du savoir</text:span>. Nous vous remercions de respecter cette licence. </text:p>
      <text:h text:style-name="Heading_20_2" text:outline-level="2"><text:bookmark-start text:name="__RefHeading___tutoriel_umap_2"/><text:bookmark-start text:name="tutoriel_umap"/>Tutoriel uMap<text:bookmark-end text:name="__RefHeading___tutoriel_umap_2"/><text:bookmark-end text:name="tutoriel_umap"/></text:h>
      <text:p text:style-name="Text_20_body"><draw:frame draw:style-name="mediaright" draw:name="0" text:anchor-type="paragraph" draw:z-index="0" svg:width="2.6458333333333cm" style:rel-width="100%" svg:height="2.6458333333333cm" style:rel-height="scale"><draw:image xlink:href="Pictures/e46a4bae2527c5d3b062a0a13d0ef424.png" xlink:type="simple" xlink:show="embed" xlink:actuate="onLoad"/></draw:frame>
<text:span text:style-name="Strong_20_Emphasis"><text:a xlink:type="simple" xlink:href="https://umap.openstreetmap.fr/fr/" text:style-name="Internet_20_link" text:visited-style-name="Visited_20_Internet_20_Link">uMap</text:a></text:span> est un logiciel libre qui permet de réaliser des cartes interactives personnalisées, et de les publier sur un site Web. </text:p>
      <text:p text:style-name="Text_20_body">Nous publions un <text:span text:style-name="Strong_20_Emphasis"><text:a xlink:type="simple" xlink:href="http://wiki.cartocite.fr/doku.php?id=umap:tutoriel_umap" text:style-name="Internet_20_link" text:visited-style-name="Visited_20_Internet_20_Link">tutoriel uMap complet</text:a></text:span>, organisé en une série de 10 leçons.<text:line-break/>
D'autres sources d'information sont référencées sur le <text:a xlink:type="simple" xlink:href="http://wiki.openstreetmap.org/wiki/UMap" text:style-name="Internet_20_link" text:visited-style-name="Visited_20_Internet_20_Link">Wiki OpenStreetMap</text:a>.</text:p>
      <text:h text:style-name="Heading_20_2" text:outline-level="2"><text:bookmark-start text:name="__RefHeading___tutoriel_overpass_3"/><text:bookmark-start text:name="tutoriel_overpass"/>Tutoriel Overpass<text:bookmark-end text:name="__RefHeading___tutoriel_overpass_3"/><text:bookmark-end text:name="tutoriel_overpass"/></text:h>
      <text:p text:style-name="Text_20_body"><draw:frame draw:style-name="mediaright" draw:name="1" text:anchor-type="paragraph" draw:z-index="1" svg:width="5.2916666666667cm" style:rel-width="100%" svg:height="5.2916666666667cm" style:rel-height="scale"><draw:image xlink:href="/var/www/html/dokuwiki/data/media/logo_overpassapi.png" xlink:type="simple" xlink:show="embed" xlink:actuate="onLoad"/></draw:frame>
<text:span text:style-name="Strong_20_Emphasis">L'API Overpass</text:span> est un outil majeur de l'écosystème OpenStreetMap. Son langage de requêtes est un peu déroutant, mais parfaitement adapté aux données OpenStreetMap. </text:p>
      <text:p text:style-name="Text_20_body">Nous publions un <text:span text:style-name="Strong_20_Emphasis"><text:a xlink:type="simple" xlink:href="http://wiki.cartocite.fr/doku.php?id=tutoverpass:tutoriel_overpass_api" text:style-name="Internet_20_link" text:visited-style-name="Visited_20_Internet_20_Link">tutoriel Overpass API</text:a></text:span>, dont l'objectif est d'expliquer les éléments de syntaxe étape par étape, pour permettre au plus grand nombre de rédiger des requêtes fiables et efficaces.</text:p>
      <text:h text:style-name="Heading_20_2" text:outline-level="2"><text:bookmark-start text:name="__RefHeading___formations_professionnelles_4"/><text:bookmark-start text:name="formations_professionnelles"/>Formations professionnelles<text:bookmark-end text:name="__RefHeading___formations_professionnelles_4"/><text:bookmark-end text:name="formations_professionnelles"/></text:h>
      <text:p text:style-name="Text_20_body">Accéder à l'espace des <text:a xlink:type="simple" xlink:href="http://wiki.cartocite.fr/doku.php?id=public:formations_professionnelles" text:style-name="Internet_20_link" text:visited-style-name="Visited_20_Internet_20_Link">formations professionnelles</text:a> – nécessite un compte d'accè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5::22:46</meta:creation-date>
    <dc:creator>Generated</dc:creator>
    <dc:date>2026-09-01T05::22:46</dc:date>
    <dc:language>en-US</dc:language>
    <meta:editing-cycles>1</meta:editing-cycles>
    <meta:editing-duration>PT0S</meta:editing-duration>
    <dc:title>accueil</dc:title>
  </office:meta>
</office:document-meta>
</file>