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4c72c99f2f423522793e00dfba6626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0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sotm2015:accueil"/><text:bookmark-start text:name="__RefHeading___state_of_the_map_france_-_brest_2015_1"/><text:bookmark-start text:name="state_of_the_map_france_-_brest_2015"/>State Of The Map France - Brest 2015<text:bookmark-end text:name="__RefHeading___state_of_the_map_france_-_brest_2015_1"/><text:bookmark-end text:name="state_of_the_map_france_-_brest_2015"/></text:h>
      <text:p text:style-name="Text_20_body"><draw:frame draw:style-name="mediaright" draw:name="0" text:anchor-type="paragraph" draw:z-index="0" svg:width="5.2916666666667cm" style:rel-width="100%" svg:height="5.2916666666667cm" style:rel-height="scale"><draw:image xlink:href="Pictures/c4c72c99f2f423522793e00dfba6626a.png" xlink:type="simple" xlink:show="embed" xlink:actuate="onLoad"/></draw:frame>
L'association <text:a xlink:type="simple" xlink:href="http://www.openstreetmap.fr" text:style-name="Internet_20_link" text:visited-style-name="Visited_20_Internet_20_Link">OpenStreetMap France</text:a> organise pour la 3ème fois le State of the Map France. L'évènement se déroule cette année à Brest les 29, 30 et 31 mai 2015. Le programme complet est disponible sur <text:a xlink:type="simple" xlink:href="http://wiki.openstreetmap.org/wiki/FR:State_of_the_Map_France_2015" text:style-name="Internet_20_link" text:visited-style-name="Visited_20_Internet_20_Link">cette page</text:a>.</text:p>
      <text:p text:style-name="Text_20_body">Antoine Riche de l'agence <text:a xlink:type="simple" xlink:href="http://cartocite.fr" text:style-name="Internet_20_link" text:visited-style-name="Visited_20_Internet_20_Link">Carto'CITÉ</text:a> propose à cette occasion deux ateliers :</text:p>
      <text:list text:style-name="List_20_1" text:continue-numbering="false">
        <text:list-item>
          <text:p text:style-name="List_20_1_Content_First"> <text:a xlink:type="simple" xlink:href="http://wiki.cartocite.fr/doku.php?id=public:sotm2015:atelier_openstreetmap_pour_les_geomaticiens" text:style-name="Internet_20_link" text:visited-style-name="Visited_20_Internet_20_Link">OpenStreetMap pour les géomaticiens</text:a>, vendredi 29 Mai de 14h00 à 15h30 avec Tony Emery</text:p>
        </text:list-item>
        <text:list-item>
          <text:p text:style-name="List_20_1_Content_Last"> <text:a xlink:type="simple" xlink:href="http://wiki.cartocite.fr/doku.php?id=public:sotm2015:la_personnalisation_de_cartes_sur_fond_osm_avec_umap" text:style-name="Internet_20_link" text:visited-style-name="Visited_20_Internet_20_Link">La personnalisation de cartes sur fond OSM avec umap</text:a>, samedi 30 Mai de 16h10 à 16h30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0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12::17:53</meta:creation-date>
    <dc:creator>Generated</dc:creator>
    <dc:date>2026-08-21T12::17:53</dc:date>
    <dc:language>en-US</dc:language>
    <meta:editing-cycles>1</meta:editing-cycles>
    <meta:editing-duration>PT0S</meta:editing-duration>
    <dc:title>public:sotm2015:accueil</dc:title>
  </office:meta>
</office:document-meta>
</file>