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02f78644bd0422772736b24621916c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otm2015:ajout_des_batiments_a_partir_des_donnees_brutes_osm"/><text:bookmark-start text:name="__RefHeading___ajout_des_batiments_a_partir_des_donnees_brutes_1"/><text:bookmark-start text:name="ajout_des_batiments_a_partir_des_donnees_brutes"/>Ajout des bâtiments à partir des données brutes<text:bookmark-end text:name="__RefHeading___ajout_des_batiments_a_partir_des_donnees_brutes_1"/><text:bookmark-end text:name="ajout_des_batiments_a_partir_des_donnees_brutes"/></text:h>
      <text:h text:style-name="Heading_20_2" text:outline-level="2"><text:bookmark-start text:name="__RefHeading___methode_2"/><text:bookmark-start text:name="methode"/>Méthode<text:bookmark-end text:name="__RefHeading___methode_2"/><text:bookmark-end text:name="methode"/></text:h>
      <text:p text:style-name="Text_20_body">Nous utilisons les données brutes au format <text:span text:style-name="Source_20_Text">.osm</text:span> pour en extraire les objets qui nous intéressent. Précisément 
nous partons du fichier au format compressé <text:span text:style-name="Source_20_Text">.pbf</text:span> exporté depuis le site Geofabrik : il s'agit du fichier <text:span text:style-name="Source_20_Text">bretagne-latest.osm.pbf</text:span> qui vous a été fourni.</text:p>
      <text:p text:style-name="Text_20_body">Nous utilisons pour cela deux utilitaire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Utilitaire </text:p>
          </table:table-cell>
          <table:table-cell office:value-type="string" table:style-name="tableheader">
            <text:p text:style-name="Table_20_Heading"> Usage </text:p>
          </table:table-cell>
          <table:table-cell office:value-type="string" table:style-name="tableheader">
            <text:p text:style-name="Table_20_Heading"> Documentation </text:p>
          </table:table-cell>
        </table:table-row>
        <table:table-row>
          <table:table-cell office:value-type="string" table:style-name="tablecell">
            <text:p text:style-name="tablealignleft"> osmconvert </text:p>
          </table:table-cell>
          <table:table-cell office:value-type="string" table:style-name="tablecell">
            <text:p text:style-name="tablealignleft"> Conversion de formats et sélection par un polygone </text:p>
          </table:table-cell>
          <table:table-cell office:value-type="string" table:style-name="tablecell">
            <text:p text:style-name="tablealignleft"> <text:a xlink:type="simple" xlink:href="http://wiki.openstreetmap.org/wiki/Osmconvert" text:style-name="Internet_20_link" text:visited-style-name="Visited_20_Internet_20_Link">http://wiki.openstreetmap.org/wiki/Osmconvert</text:a> </text:p>
          </table:table-cell>
        </table:table-row>
        <table:table-row>
          <table:table-cell office:value-type="string" table:style-name="tablecell">
            <text:p text:style-name="tablealignleft"> osmfilter  </text:p>
          </table:table-cell>
          <table:table-cell office:value-type="string" table:style-name="tablecell">
            <text:p text:style-name="tablealignleft"> Sélection par clef et valeur </text:p>
          </table:table-cell>
          <table:table-cell office:value-type="string" table:style-name="tablecell">
            <text:p text:style-name="tablealignleft"> <text:a xlink:type="simple" xlink:href="http://wiki.openstreetmap.org/wiki/Osmfilter" text:style-name="Internet_20_link" text:visited-style-name="Visited_20_Internet_20_Link">http://wiki.openstreetmap.org/wiki/Osmfilter</text:a> </text:p>
          </table:table-cell>
        </table:table-row>
      </table:table>
      <text:p text:style-name="Text_20_body"><text:span text:style-name="Strong_20_Emphasis">Mise en pratique</text:span> Les exécutables Windows ont été livrés sur la clef USB. Les versions Linux peuvent être installées à partir des pages Wiki ci-dessus.</text:p>
      <text:h text:style-name="Heading_20_2" text:outline-level="2"><text:bookmark-start text:name="__RefHeading___etapes_3"/><text:bookmark-start text:name="etapes"/>Etapes<text:bookmark-end text:name="__RefHeading___etapes_3"/><text:bookmark-end text:name="etapes"/></text:h>
      <text:h text:style-name="Heading_20_3" text:outline-level="3"><text:bookmark-start text:name="__RefHeading___etape_1extraction_des_donnees_de_brest_4"/><text:bookmark-start text:name="etape_1extraction_des_donnees_de_brest"/>Etape 1 : extraction des données de Brest<text:bookmark-end text:name="__RefHeading___etape_1extraction_des_donnees_de_brest_4"/><text:bookmark-end text:name="etape_1extraction_des_donnees_de_brest"/></text:h>
      <text:p text:style-name="Text_20_body">La première étape consiste à :</text:p>
      <text:list text:style-name="List_20_1" text:continue-numbering="false">
        <text:list-item>
          <text:p text:style-name="List_20_1_Content_First"> convertir le fichier compressé <text:span text:style-name="Source_20_Text">.pbf</text:span> au format <text:span text:style-name="Source_20_Text">.osm</text:span></text:p>
        </text:list-item>
        <text:list-item>
          <text:p text:style-name="List_20_1_Content_Last"> extraire les données OSM pour la ville de Brest</text:p>
        </text:list-item>
      </text:list>
      <text:p text:style-name="Text_20_body">L'utilitaire <text:span text:style-name="Source_20_Text">osmconvert.exe</text:span> permet d'effectuer ces deux tâches en une seule opération. </text:p>
      <text:p text:style-name="Text_20_body">Nous avons besoin du contour de la ville de Brest au format <text:span text:style-name="Source_20_Text">.poly</text:span> qui définit un polygone. L'outil en ligne <text:a xlink:type="simple" xlink:href="http://polygons.openstreetmap.fr" text:style-name="Internet_20_link" text:visited-style-name="Visited_20_Internet_20_Link">http://polygons.openstreetmap.fr</text:a> vu précédemment permet d'obtenir ce polygone à partir de l'identifiant de la relation Brest: 1076124. </text:p>
      <text:p text:style-name="Text_20_body">Le polygone de Brest est fourni dans le fichier <text:span text:style-name="Source_20_Text">brest.poly</text:span>, il suffit donc de taper en ligne de commande :</text:p>
      <text:p text:style-name="Preformatted_20_Text">osmconvert --drop-version -B=brest.poly bretagne-latest.osm.pbf &gt; brest.osm</text:p>
      <text:p text:style-name="Text_20_body">L'option <text:span text:style-name="Source_20_Text">–drop-version</text:span> permet d'éliminer l'historique des données, présent dans le fichier <text:span text:style-name="Source_20_Text">.osm</text:span>, pour ne conserver que la dernière version : la taille du fichier produit est ainsi réduite.</text:p>
      <text:h text:style-name="Heading_20_3" text:outline-level="3"><text:bookmark-start text:name="__RefHeading___etape_2selection_des_batiments_5"/><text:bookmark-start text:name="etape_2selection_des_batiments"/>Etape 2 : sélection des bâtiments<text:bookmark-end text:name="__RefHeading___etape_2selection_des_batiments_5"/><text:bookmark-end text:name="etape_2selection_des_batiments"/></text:h>
      <text:p text:style-name="Text_20_body">Le Wiki <text:a xlink:type="simple" xlink:href="http://wiki.openstreetmap.org/wiki/FR:Map_Features" text:style-name="Internet_20_link" text:visited-style-name="Visited_20_Internet_20_Link">http://wiki.openstreetmap.org/wiki/FR:Map_Features</text:a> qui décrit les entités OpenStretMap nous apprend que les bâtiments sont identifiées par la clef <text:span text:style-name="Source_20_Text">building</text:span>. </text:p>
      <text:p text:style-name="Text_20_body">Nous utilisons l'utilitaire <text:span text:style-name="Source_20_Text">osmfilter.exe</text:span> pour sélectionner les objets de type <text:span text:style-name="Source_20_Text">building</text:span> et générer le fichier <text:span text:style-name="Source_20_Text">buildings.osm</text:span> :</text:p>
      <text:p text:style-name="Preformatted_20_Text">osmfilter --keep="building=*" brest.osm &gt; buildings.osm</text:p>
      <text:h text:style-name="Heading_20_3" text:outline-level="3"><text:bookmark-start text:name="__RefHeading___etape_3import_des_batiments_dans_qgis_6"/><text:bookmark-start text:name="etape_3import_des_batiments_dans_qgis"/>Etape 3 : import des bâtiments dans QGis<text:bookmark-end text:name="__RefHeading___etape_3import_des_batiments_dans_qgis_6"/><text:bookmark-end text:name="etape_3import_des_batiments_dans_qgis"/></text:h>
      <text:p text:style-name="Text_20_body">Depuis la version 2.0 QGis intègre le support des données au format <text:span text:style-name="Source_20_Text">.osm</text:span>, et les stocke dans une base de données SpatialLite, dont le gestionnaire est intégré à QGis. Le menu <text:span text:style-name="Source_20_Text">Vecteur &gt; OpenStreetMap</text:span> donne accès à trois opérations :</text:p>
      <text:list text:style-name="List_20_1" text:continue-numbering="false">
        <text:list-item>
          <text:p text:style-name="List_20_1_Content_First"> <text:span text:style-name="Source_20_Text">Télécharger les données OSM</text:span> : cette première étape consiste à télécharger depuis le site OpenStreetMap des données dans un fichier au format <text:span text:style-name="Source_20_Text">.osm</text:span>. Nous avons déjà ce fichier et pouvant passer à l'étape suivante.</text:p>
        </text:list-item>
        <text:list-item>
          <text:p text:style-name="List_20_1_Content"> <text:span text:style-name="Source_20_Text">Importer la topologie depuis un XML</text:span> : cette étape consiste à créer une base SpatialLite à partir d'un fichier <text:span text:style-name="Source_20_Text">.osm</text:span>. Sélectionnez le fichier <text:span text:style-name="Source_20_Text">buildings.osm</text:span> créé à l'étape précédente et démarrez l'import : le fichier <text:span text:style-name="Source_20_Text">buildings.osm.db</text:span> est généré.</text:p>
        </text:list-item>
        <text:list-item>
          <text:p text:style-name="List_20_1_Content_Last"> <text:span text:style-name="Source_20_Text">Exporter la topologie vers SpatialLite</text:span> : cette opération consiste à créer une couche QGis à partir de la base SpatialLite créée. Choisissez <text:span text:style-name="Source_20_Text">Polygones</text:span> pour le <text:span text:style-name="Emphasis">Type d'export</text:span>, sélectionnez éventuellement les <text:span text:style-name="Emphasis">étiquettes</text:span> OSM (clefs, tags) qui seront converties en colonnes, et pressez <text:span text:style-name="Source_20_Text">OK</text:span>.</text:p>
        </text:list-item>
      </text:list>
      <text:h text:style-name="Heading_20_2" text:outline-level="2"><text:bookmark-start text:name="__RefHeading___resultat_7"/><text:bookmark-start text:name="resultat"/>Résultat<text:bookmark-end text:name="__RefHeading___resultat_7"/><text:bookmark-end text:name="resultat"/></text:h>
      <text:p text:style-name="Text_20_body"><draw:frame draw:style-name="media" draw:name="La ville de Brest à l'échelle 1:5 000 Legend" text:anchor-type="as-char" draw:z-index="0" svg:width="23.600833333333cm" style:rel-width="100%"><draw:text-box><text:p text:style-name="legendcenter"><draw:frame draw:style-name="media" draw:name="La ville de Brest à l'échelle 1:5 000" text:anchor-type="as-char" draw:z-index="0" svg:width="23.600833333333cm" style:rel-width="100%" svg:height="8.651875cm" style:rel-height="scale"><draw:image xlink:href="Pictures/902f78644bd0422772736b24621916ca.jpg" xlink:type="simple" xlink:show="embed" xlink:actuate="onLoad"/></draw:frame>La ville de Brest à l'échelle 1:5 000</text:p></draw:text-box></draw:frame></text:p>
      <text:p text:style-name="Text_20_body">Notre projet est maintenant bien avancé : il est temps de penser à nous désaltérer. Nous allons préparer cela à <text:a xlink:type="simple" xlink:href="http://wiki.cartocite.fr/doku.php?id=public:sotm2015:ajout_des_pubs_avec_overpass_turbo" text:style-name="Internet_20_link" text:visited-style-name="Visited_20_Internet_20_Link">la prochaine et dernière étape</text:a> de notre ateli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55:20</meta:creation-date>
    <dc:creator>Generated</dc:creator>
    <dc:date>2026-08-30T16::55:20</dc:date>
    <dc:language>en-US</dc:language>
    <meta:editing-cycles>1</meta:editing-cycles>
    <meta:editing-duration>PT0S</meta:editing-duration>
    <dc:title>public:sotm2015:ajout_des_batiments_a_partir_des_donnees_brutes_osm</dc:title>
  </office:meta>
</office:document-meta>
</file>