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sotm2015:ajout_des_pubs_avec_overpass_turbo"/><text:bookmark-start text:name="__RefHeading___ajouts_des_pubs_avec_overpass_turbo_1"/><text:bookmark-start text:name="ajouts_des_pubs_avec_overpass_turbo"/>Ajouts des pubs avec Overpass Turbo<text:bookmark-end text:name="__RefHeading___ajouts_des_pubs_avec_overpass_turbo_1"/><text:bookmark-end text:name="ajouts_des_pubs_avec_overpass_turbo"/></text:h>
      <text:p text:style-name="Text_20_body"><draw:a xlink:type="simple" xlink:href="http://www.overpass-api.de/"><draw:frame draw:style-name="medialeft" draw:name="Overpass API Legend" text:anchor-type="paragraph" draw:z-index="0" svg:width="5.0270833333333cm" style:rel-width="100%"><draw:text-box><text:p text:style-name="legendcenter"><draw:frame draw:style-name="medialeft" draw:name="Overpass API" text:anchor-type="paragraph" draw:z-index="0" svg:width="5.0270833333333cm" style:rel-width="100%" svg:height="5.0270833333333cm" style:rel-height="scale"><draw:image xlink:href="/var/www/html/dokuwiki/data/media/logo_overpassapi.png" xlink:type="simple" xlink:show="embed" xlink:actuate="onLoad"/></draw:frame>Overpass API</text:p></draw:text-box></draw:frame></draw:a></text:p>
      <text:p text:style-name="Text_20_body">L'API Overpass permet d'effectuer des requêtes sur la base de données OpenStreetMap, et donc d'obtenir les données les plus à jour. Le site <text:a xlink:type="simple" xlink:href="http://overpass-turbo.eu/" text:style-name="Internet_20_link" text:visited-style-name="Visited_20_Internet_20_Link">Overpass Turbo</text:a> fournit une interface conviviale à cette API : il permet de construire une requête avec un assistant, d'afficher le résultat sur une carte, de l'exporter dans différents formats, et bien d'autres choses encore.</text:p>
      <text:p text:style-name="Text_20_body"><draw:a xlink:type="simple" xlink:href="http://overpass-turbo.eu/"><draw:frame draw:style-name="medialeft" draw:name="Overpass Turbo Legend" text:anchor-type="paragraph" draw:z-index="0" svg:width="" svg:rel-width="100%"><draw:text-box><text:p text:style-name="legendcenter"><draw:frame draw:style-name="medialeft" draw:name="Overpass Turbo" text:anchor-type="paragraph" draw:z-index="1" svg:width="" svg:rel-width="100%" svg:height="0cm"><draw:image xlink:href="/var/www/html/dokuwiki/data/media/logo_overpass_turbo.png" xlink:type="simple" xlink:show="embed" xlink:actuate="onLoad"/></draw:frame>Overpass Turbo</text:p></draw:text-box></draw:frame></draw:a>
Nous allons utiliser Overpass Turbo pour trouver les pubs de Brest et les importer dans notre projet QGis.</text:p>
      <text:h text:style-name="Heading_20_2" text:outline-level="2"><text:bookmark-start text:name="__RefHeading___les_etapes_2"/><text:bookmark-start text:name="les_etapes"/>Les étapes<text:bookmark-end text:name="__RefHeading___les_etapes_2"/><text:bookmark-end text:name="les_etapes"/></text:h>
      <text:h text:style-name="Heading_20_3" text:outline-level="3"><text:bookmark-start text:name="__RefHeading___etape_1requete_overpass_3"/><text:bookmark-start text:name="etape_1requete_overpass"/>Etape 1 : requête Overpass<text:bookmark-end text:name="__RefHeading___etape_1requete_overpass_3"/><text:bookmark-end text:name="etape_1requete_overpass"/></text:h>
      <text:p text:style-name="Text_20_body">Le <text:a xlink:type="simple" xlink:href="http://wiki.openstreetmap.org/wiki/FR:%C3%89l%C3%A9ments_cartographiques#Consommation" text:style-name="Internet_20_link" text:visited-style-name="Visited_20_Internet_20_Link">Wiki des éléments cartographiques OSM</text:a> nous apprend que les pubs sont identifiés dans OSM par le tag <text:span text:style-name="Source_20_Text">amenity=pub</text:span>, c'est la base de notre requête.</text:p>
      <text:p text:style-name="Text_20_body">Allez sur le site <text:a xlink:type="simple" xlink:href="http://overpass-turbo.eu/" text:style-name="Internet_20_link" text:visited-style-name="Visited_20_Internet_20_Link">http://overpass-turbo.eu/</text:a>, ouvrez l'assistant et tapez <text:span text:style-name="Source_20_Text">amenity=pub in Brest</text:span>, enfin exécutez la requête.</text:p>
      <text:p text:style-name="Text_20_body"><draw:frame draw:style-name="media" draw:name="Requête Overpass Turbo Legend" text:anchor-type="as-char" draw:z-index="0" svg:width="" svg:rel-width="100%"><draw:text-box><text:p text:style-name="legendcenter"><draw:frame draw:style-name="media" draw:name="Requête Overpass Turbo" text:anchor-type="as-char" draw:z-index="2" svg:width="" svg:rel-width="100%" svg:height="0cm"><draw:image xlink:href="/var/www/html/dokuwiki/data/media/overpass_turbo.png" xlink:type="simple" xlink:show="embed" xlink:actuate="onLoad"/></draw:frame>Requête Overpass Turbo</text:p></draw:text-box></draw:frame></text:p>
      <text:p text:style-name="Text_20_body">La requête s'exécute et le résultat apparaît sur la carte. Au besoin centrez la carte sur le résultat en cliquant sur la loupe à gauche de la carte.</text:p>
      <text:h text:style-name="Heading_20_3" text:outline-level="3"><text:bookmark-start text:name="__RefHeading___etape_2export_du_resultat_au_format_geojson_4"/><text:bookmark-start text:name="etape_2export_du_resultat_au_format_geojson"/>Etape 2 : export du résultat au format GeoJSON<text:bookmark-end text:name="__RefHeading___etape_2export_du_resultat_au_format_geojson_4"/><text:bookmark-end text:name="etape_2export_du_resultat_au_format_geojson"/></text:h>
      <text:p text:style-name="Text_20_body">Cliquez sur Exporter puis choisissez le format GeoJSON : les données sont affichées dans une <text:span text:style-name="Emphasis">popup</text:span> et peuvent être copiées. Votre navigateur a peut-être aussi téléchargé le fichier directement.</text:p>
      <text:p text:style-name="Text_20_body"><draw:frame draw:style-name="media" draw:name="Export Overpass Turbo Legend" text:anchor-type="as-char" draw:z-index="0" svg:width="" svg:rel-width="100%"><draw:text-box><text:p text:style-name="legendcenter"><draw:frame draw:style-name="media" draw:name="Export Overpass Turbo" text:anchor-type="as-char" draw:z-index="3" svg:width="" svg:rel-width="100%" svg:height="0cm"><draw:image xlink:href="/var/www/html/dokuwiki/data/media/overpass_turbo_export.png" xlink:type="simple" xlink:show="embed" xlink:actuate="onLoad"/></draw:frame>Export Overpass Turbo</text:p></draw:text-box></draw:frame></text:p>
      <text:h text:style-name="Heading_20_3" text:outline-level="3"><text:bookmark-start text:name="__RefHeading___etape_3import_du_fichier_geojson_dans_qgis_5"/><text:bookmark-start text:name="etape_3import_du_fichier_geojson_dans_qgis"/>Etape 3 : import du fichier GeoJSON dans QGis<text:bookmark-end text:name="__RefHeading___etape_3import_du_fichier_geojson_dans_qgis_5"/><text:bookmark-end text:name="etape_3import_du_fichier_geojson_dans_qgis"/></text:h>
      <text:p text:style-name="Text_20_body">Le fichier GeoJSON peut être ajouté au projet QGis en ajoutant une couche vecteur, ou par un simple glisser-déposer. Notez que le fichier contient une majorité de points, mais également quelques polygones. En effet les services et commerces peuvent être représentés sous forme de polygones s'ils en occupent la totalité. </text:p>
      <text:h text:style-name="Heading_20_2" text:outline-level="2"><text:bookmark-start text:name="__RefHeading___resultat_6"/><text:bookmark-start text:name="resultat"/>Résultat<text:bookmark-end text:name="__RefHeading___resultat_6"/><text:bookmark-end text:name="resultat"/></text:h>
      <text:p text:style-name="Text_20_body">Il ne nous reste plus qu'à choisir le pub où boire une bière bien méritée … et pourquoi pas contribuer au projet <text:a xlink:type="simple" xlink:href="https://openbeermap.github.io/#16/48.3905/-4.4860" text:style-name="Internet_20_link" text:visited-style-name="Visited_20_Internet_20_Link">OpenBeerMap</text:a>. Vous pouvez continuer de préparer la soirée en recherchant les restaurants …</text:p>
      <text:p text:style-name="Text_20_body"><draw:frame draw:style-name="media" draw:name="Pubs de Brest Legend" text:anchor-type="as-char" draw:z-index="0" svg:width="" svg:rel-width="100%"><draw:text-box><text:p text:style-name="legendcenter"><draw:frame draw:style-name="media" draw:name="Pubs de Brest" text:anchor-type="as-char" draw:z-index="4" svg:width="" svg:rel-width="100%" svg:height="0cm"><draw:image xlink:href="/var/www/html/dokuwiki/data/media/pubs_de_brest.png" xlink:type="simple" xlink:show="embed" xlink:actuate="onLoad"/></draw:frame>Pubs de Brest</text:p></draw:text-box></draw:frame></text:p>
      <text:h text:style-name="Heading_20_2" text:outline-level="2"><text:bookmark-start text:name="__RefHeading___pour_aller_plus_loin_7"/><text:bookmark-start text:name="pour_aller_plus_loin"/>Pour aller plus loin<text:bookmark-end text:name="__RefHeading___pour_aller_plus_loin_7"/><text:bookmark-end text:name="pour_aller_plus_loin"/></text:h>
      <text:p text:style-name="Text_20_body">L'<text:a xlink:type="simple" xlink:href="http://www.overpass-api.de/" text:style-name="Internet_20_link" text:visited-style-name="Visited_20_Internet_20_Link">API Overpass</text:a> utilise un langage de requêtes puissant offrant de nombreuses possibilités. Sa syntaxe est documentée sur <text:a xlink:type="simple" xlink:href="http://wiki.openstreetmap.org/wiki/Overpass_API" text:style-name="Internet_20_link" text:visited-style-name="Visited_20_Internet_20_Link">cette page du Wiki OSM</text:a>.</text:p>
      <text:p text:style-name="Text_20_body">La société <text:a xlink:type="simple" xlink:href="http://www.3liz.com/" text:style-name="Internet_20_link" text:visited-style-name="Visited_20_Internet_20_Link">3Liz</text:a> a développé pour QGis le plugin <text:a xlink:type="simple" xlink:href="https://plugins.qgis.org/plugins/QuickOSM/" text:style-name="Internet_20_link" text:visited-style-name="Visited_20_Internet_20_Link">QuickOSM</text:a>. Celui-ci utilise l'API Overpass pour effectuer des requêtes sur la base OSM et intégrer leur résultat directement dans QG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2::55:32</meta:creation-date>
    <dc:creator>Generated</dc:creator>
    <dc:date>2026-08-30T22::55:32</dc:date>
    <dc:language>en-US</dc:language>
    <meta:editing-cycles>1</meta:editing-cycles>
    <meta:editing-duration>PT0S</meta:editing-duration>
    <dc:title>public:sotm2015:ajout_des_pubs_avec_overpass_turbo</dc:title>
  </office:meta>
</office:document-meta>
</file>