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c81ddba1cda70c60b1acf2beba2a6aa.png"/>
  <manifest:file-entry manifest:media-type="image/png" manifest:full-path="Pictures/c5367b445ea8bd74f677bcfd1222ccbb.png"/>
  <manifest:file-entry manifest:media-type="image/png" manifest:full-path="Pictures/46d88b6f664b3e1195f26552b0402f20.png"/>
  <manifest:file-entry manifest:media-type="image/jpeg" manifest:full-path="Pictures/88295d7ee0d9dad6b329dd911da529b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0.5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sotm2015:import_de_contours_administratifs"/><text:bookmark-start text:name="__RefHeading___les_limites_administratives_1"/><text:bookmark-start text:name="les_limites_administratives"/>Les limites administratives<text:bookmark-end text:name="__RefHeading___les_limites_administratives_1"/><text:bookmark-end text:name="les_limites_administratives"/></text:h>
      <text:p text:style-name="Text_20_body">Les limites administratives sont modélisées dans OpenStreetMap sous forme de relations de type <text:span text:style-name="Source_20_Text">boundary</text:span>.</text:p>
      <text:p text:style-name="Text_20_body"> Les différents niveaux administratifs sont visibles sur le site <text:a xlink:type="simple" xlink:href="http://layers.openstreetmap.fr/" text:style-name="Internet_20_link" text:visited-style-name="Visited_20_Internet_20_Link">http://layers.openstreetmap.fr/</text:a>.</text:p>
      <text:p text:style-name="Text_20_body"><draw:frame draw:style-name="medialeft" draw:name="Relation OSM Legend" text:anchor-type="paragraph" draw:z-index="0" svg:width="1.3229166666667cm"><draw:text-box><text:p text:style-name="legendcenter"><draw:frame draw:style-name="medialeft" draw:name="Relation OSM" text:anchor-type="paragraph" draw:z-index="0" svg:width="1.3229166666667cm" svg:height="1.3229166666667cm"><draw:image xlink:href="Pictures/2c81ddba1cda70c60b1acf2beba2a6aa.png" xlink:type="simple" xlink:show="embed" xlink:actuate="onLoad"/></draw:frame>Relation OSM</text:p></draw:text-box></draw:frame>
Les contours sont modélisés sous forme de relations qui assemblent bout à bout les sections de limites administratives : lignes de crête, rivières, littoral, etc. Les polygones (ou plutôt les multi-polygones pour inclure îles et enclaves) définissant ces contours doivent donc être générés à partir de ces relations. </text:p>
      <text:p text:style-name="Text_20_body">Il existe plusieurs ressources pour obtenir les contours administratifs, en voici 3 parmi les plus pratiques  :</text:p>
      <text:list text:style-name="List_20_1" text:continue-numbering="false">
        <text:list-item>
          <text:p text:style-name="List_20_1_Content_First"> OSM Boundaries</text:p>
        </text:list-item>
        <text:list-item>
          <text:p text:style-name="List_20_1_Content"> Exports préparés par OpenStreetMap France </text:p>
        </text:list-item>
        <text:list-item>
          <text:p text:style-name="List_20_1_Content_Last"> le générateur de polygones</text:p>
        </text:list-item>
      </text:list>
      <text:h text:style-name="Heading_20_3" text:outline-level="3"><text:bookmark-start text:name="__RefHeading___mise_en_pratique_2"/><text:bookmark-start text:name="mise_en_pratique"/>Mise en pratique<text:bookmark-end text:name="__RefHeading___mise_en_pratique_2"/><text:bookmark-end text:name="mise_en_pratique"/></text:h>
      <text:p text:style-name="Text_20_body">Utilisez une des méthodes suivantes pour produire soit le contour de la région Bretagne, soit les contours des départements bretons. Intégrez-les au projet QGis. </text:p>
      <text:h text:style-name="Heading_20_2" text:outline-level="2"><text:bookmark-start text:name="__RefHeading___osm_boundaries_3"/><text:bookmark-start text:name="osm_boundaries"/>OSM Boundaries<text:bookmark-end text:name="__RefHeading___osm_boundaries_3"/><text:bookmark-end text:name="osm_boundaries"/></text:h>
      <text:p text:style-name="Text_20_body">Le site <text:a xlink:type="simple" xlink:href="https://osm.wno-edv-service.de/boundaries/" text:style-name="Internet_20_link" text:visited-style-name="Visited_20_Internet_20_Link">https://osm.wno-edv-service.de/boundaries/</text:a> propose une interface conviviale pour naviguer dans la hiérarchie des contours administratifs, des nations aux communes. Il permet de sélectionner les zones administratives de son choix puis de les exporter aux formats Shapefile, GeoJSON ou <text:span text:style-name="Source_20_Text">.poly</text:span> (que nous verrons plus loin).</text:p>
      <text:p text:style-name="Text_20_body"><text:span text:style-name="Strong_20_Emphasis">Mise en pratique</text:span> Les départements bretons produits avec OSM Boundaries ont été distribués sur clef USB.</text:p>
      <text:h text:style-name="Heading_20_2" text:outline-level="2"><text:bookmark-start text:name="__RefHeading___exports_prepares_par_osm-fr_4"/><text:bookmark-start text:name="exports_prepares_par_osm-fr"/>Exports préparés par OSM-FR<text:bookmark-end text:name="__RefHeading___exports_prepares_par_osm-fr_4"/><text:bookmark-end text:name="exports_prepares_par_osm-fr"/></text:h>
      <text:p text:style-name="Text_20_body">L'association <text:a xlink:type="simple" xlink:href="http://www.openstreetmap.fr" text:style-name="Internet_20_link" text:visited-style-name="Visited_20_Internet_20_Link">OpenStreetMap France</text:a> produit au format Shapefile les contours des différents niveaux administratifs de France et les met à disposition sur deux ressources :</text:p>
      <table:table table:style-name="Table">
        <table:table-column/>
        <table:table-column/>
        <table:table-column/>
        <table:table-column/>
        <table:table-row>
          <table:table-cell office:value-type="string" table:style-name="tableheader">
            <text:p text:style-name="Table_20_Heading"> Site </text:p>
          </table:table-cell>
          <table:table-cell office:value-type="string" table:style-name="tableheader">
            <text:p text:style-name="Table_20_Heading"> URL </text:p>
          </table:table-cell>
          <table:table-cell office:value-type="string" table:style-name="tableheader">
            <text:p text:style-name="Table_20_Heading"> niveaux administratifs </text:p>
          </table:table-cell>
          <table:table-cell office:value-type="string" table:style-name="tableheader">
            <text:p text:style-name="Table_20_Heading"> Notes </text:p>
          </table:table-cell>
        </table:table-row>
        <table:table-row>
          <table:table-cell office:value-type="string" table:style-name="tablecell">
            <text:p text:style-name="tablealignleft"> Serveur OpenStreetMap France </text:p>
          </table:table-cell>
          <table:table-cell office:value-type="string" table:style-name="tablecell">
            <text:p text:style-name="tablealignleft"> <text:a xlink:type="simple" xlink:href="http://export.openstreetmap.fr/contours-administratifs/" text:style-name="Internet_20_link" text:visited-style-name="Visited_20_Internet_20_Link">http://export.openstreetmap.fr/contours-administratifs/</text:a> </text:p>
          </table:table-cell>
          <table:table-cell office:value-type="string" table:style-name="tablecell">
            <text:p text:style-name="tablealignleft"> régions, départements, cantons, communes </text:p>
          </table:table-cell>
          <table:table-cell office:value-type="string" table:style-name="tablecell">
            <text:p text:style-name="tablealignleft"> Communes regroupées par départements </text:p>
          </table:table-cell>
        </table:table-row>
        <table:table-row>
          <table:table-cell office:value-type="string" table:style-name="tablecell">
            <text:p text:style-name="tablealignleft"> Portail open data du gouvernement </text:p>
          </table:table-cell>
          <table:table-cell office:value-type="string" table:style-name="tablecell">
            <text:p text:style-name="tablealignleft"> <text:a xlink:type="simple" xlink:href="https://www.data.gouv.fr/fr/organizations/openstreetmap/" text:style-name="Internet_20_link" text:visited-style-name="Visited_20_Internet_20_Link">https://www.data.gouv.fr/fr/organizations/openstreetmap/</text:a> </text:p>
          </table:table-cell>
          <table:table-cell office:value-type="string" table:style-name="tablecell">
            <text:p text:style-name="tablealignleft"> régions, départements, cantons, EPCIs, communes </text:p>
          </table:table-cell>
          <table:table-cell office:value-type="string" table:style-name="tablecell">
            <text:p text:style-name="tablealignleft"> Contours simplifiés à 5, 50 et 100 mètres </text:p>
          </table:table-cell>
        </table:table-row>
      </table:table>
      <text:p text:style-name="Text_20_body"><text:span text:style-name="Strong_20_Emphasis">Mise en pratique</text:span>
Le Shapefile des départements de France provenant du serveur OpenStreetMap France a été distribué sur clef USB.</text:p>
      <text:h text:style-name="Heading_20_2" text:outline-level="2"><text:bookmark-start text:name="__RefHeading___le_generateur_de_polygones_5"/><text:bookmark-start text:name="le_generateur_de_polygones"/>Le générateur de polygones<text:bookmark-end text:name="__RefHeading___le_generateur_de_polygones_5"/><text:bookmark-end text:name="le_generateur_de_polygones"/></text:h>
      <text:p text:style-name="Text_20_body">L'outil en ligne <text:a xlink:type="simple" xlink:href="http://polygons.openstreetmap.fr/" text:style-name="Internet_20_link" text:visited-style-name="Visited_20_Internet_20_Link">http://polygons.openstreetmap.fr/</text:a> permet de générer un polygone à partir de l'identifiant d'une relation de type polygone. L'intérêt de cet outil est qu'il permet de générer une géométrie simplifiée du polygone afin de réduire le nombre de points qui le constituent.</text:p>
      <text:p text:style-name="Text_20_body">Pour connaître l'identifiant de la relation d'un polygone, on peut utiliser le site <text:a xlink:type="simple" xlink:href="http://www.openstreetmap.org" text:style-name="Internet_20_link" text:visited-style-name="Visited_20_Internet_20_Link">www.openstreetmap.org</text:a> : effectuer une recherche (Nominatim) puis cliquer parmi la liste proposée sur l'élément qui vous intéresse : l'identifiant de la relation est affiché à côté du nom.</text:p>
      <text:p text:style-name="Text_20_body"><draw:frame draw:style-name="medialeft" draw:name="Recherche d'une relation Legend" text:anchor-type="paragraph" draw:z-index="0" svg:width="6.6145833333333cm" style:rel-width="100%"><draw:text-box><text:p text:style-name="legendcenter"><draw:frame draw:style-name="medialeft" draw:name="Recherche d'une relation" text:anchor-type="paragraph" draw:z-index="1" svg:width="6.6145833333333cm" style:rel-width="100%" svg:height="7.44140625cm" style:rel-height="scale"><draw:image xlink:href="Pictures/c5367b445ea8bd74f677bcfd1222ccbb.png" xlink:type="simple" xlink:show="embed" xlink:actuate="onLoad"/></draw:frame>Recherche d'une relation</text:p></draw:text-box></draw:frame> <draw:frame draw:style-name="mediacenter" draw:name="Identifiant de la relation Legend" text:anchor-type="paragraph" draw:z-index="0" svg:width="6.6145833333333cm" style:rel-width="100%"><draw:text-box><text:p text:style-name="legendcenter"><draw:frame draw:style-name="mediacenter" draw:name="Identifiant de la relation" text:anchor-type="paragraph" draw:z-index="2" svg:width="6.6145833333333cm" style:rel-width="100%" svg:height="7.44140625cm" style:rel-height="scale"><draw:image xlink:href="Pictures/46d88b6f664b3e1195f26552b0402f20.png" xlink:type="simple" xlink:show="embed" xlink:actuate="onLoad"/></draw:frame>Identifiant de la relation</text:p></draw:text-box></draw:frame></text:p>
      <text:h text:style-name="Heading_20_1" text:outline-level="1"><text:bookmark-start text:name="__RefHeading___resultat_6"/><text:bookmark-start text:name="resultat"/>Résultat<text:bookmark-end text:name="__RefHeading___resultat_6"/><text:bookmark-end text:name="resultat"/></text:h>
      <text:p text:style-name="Text_20_body">Voici notre carte de Bretagne incluant les limites de départements.
<draw:frame draw:style-name="media" draw:name="3" text:anchor-type="as-char" draw:z-index="3" svg:width="22.06625cm" style:rel-width="100%" svg:height="13.308541666667cm" style:rel-height="scale"><draw:image xlink:href="Pictures/88295d7ee0d9dad6b329dd911da529b3.jpg" xlink:type="simple" xlink:show="embed" xlink:actuate="onLoad"/></draw:frame></text:p>
      <text:p text:style-name="Text_20_body">Changeons d'échelle et zoomons sur la ville de Brest. On a vu que les bâtiments ne sont pas inclus dans les Shapefile de Geofabrik, nous allons les extraire des données brutes au format <text:span text:style-name="Source_20_Text">.osm</text:span> à <text:a xlink:type="simple" xlink:href="http://wiki.cartocite.fr/doku.php?id=public:sotm2015:ajout_des_batiments_a_partir_des_donnees_brutes_osm" text:style-name="Internet_20_link" text:visited-style-name="Visited_20_Internet_20_Link">l'étape suivante</text:a>.</text:p>
      <text:h text:style-name="Heading_20_2" text:outline-level="2"><text:bookmark-start text:name="__RefHeading___autres_ressources_7"/><text:bookmark-start text:name="autres_ressources"/>Autres ressources<text:bookmark-end text:name="__RefHeading___autres_ressources_7"/><text:bookmark-end text:name="autres_ressources"/></text:h>
      <text:p text:style-name="Text_20_body">La page <text:a xlink:type="simple" xlink:href="http://wiki.openstreetmap.org/wiki/WikiProject_France/Limites_administratives" text:style-name="Internet_20_link" text:visited-style-name="Visited_20_Internet_20_Link">Limites administratives</text:a> du Wiki recense les régions et départements de France, ainsi que les collectivités d'outre-mer et les futures régions annoncées le 2 juin 2014.</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0.5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13::08:22</meta:creation-date>
    <dc:creator>Generated</dc:creator>
    <dc:date>2026-08-30T13::08:22</dc:date>
    <dc:language>en-US</dc:language>
    <meta:editing-cycles>1</meta:editing-cycles>
    <meta:editing-duration>PT0S</meta:editing-duration>
    <dc:title>public:sotm2015:import_de_contours_administratifs</dc:title>
  </office:meta>
</office:document-meta>
</file>