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2baf670e64d65a272d39935b06065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sotm2015:import_des_fichiers_shapefile_de_geofabrik"/><text:bookmark-start text:name="__RefHeading___import_des_fichiers_shapefile_de_geofabrik_1"/><text:bookmark-start text:name="import_des_fichiers_shapefile_de_geofabrik"/>Import des fichiers Shapefile de Geofabrik<text:bookmark-end text:name="__RefHeading___import_des_fichiers_shapefile_de_geofabrik_1"/><text:bookmark-end text:name="import_des_fichiers_shapefile_de_geofabrik"/></text:h>
      <text:p text:style-name="Text_20_body">Nous allons produire un fond de carte standard en deux temps :</text:p>
      <text:list text:style-name="List_20_1" text:continue-numbering="false">
        <text:list-item>
          <text:p text:style-name="List_20_1_Content_First"> import des données OpenStreetMap formatées en 6 couches au format Shapefile</text:p>
        </text:list-item>
        <text:list-item>
          <text:p text:style-name="List_20_1_Content_Last"> association de chaque couche à une feuille de style disponible en open data</text:p>
        </text:list-item>
      </text:list>
      <text:p text:style-name="Text_20_body"><draw:a xlink:type="simple" xlink:href="http://download.geofabrik.de/"><draw:frame draw:style-name="mediaright" draw:name="0" text:anchor-type="paragraph" draw:z-index="0" svg:width="5.2916666666667cm" style:rel-width="100%" svg:height="0.46319628647215cm" style:rel-height="scale"><draw:image xlink:href="Pictures/02baf670e64d65a272d39935b060653b.png" xlink:type="simple" xlink:show="embed" xlink:actuate="onLoad"/></draw:frame></draw:a></text:p>
      <text:h text:style-name="Heading_20_2" text:outline-level="2"><text:bookmark-start text:name="__RefHeading___import_de_donnees_preparees_au_format_shapefile_2"/><text:bookmark-start text:name="import_de_donnees_preparees_au_format_shapefile"/>Import de données préparées au format Shapefile<text:bookmark-end text:name="__RefHeading___import_de_donnees_preparees_au_format_shapefile_2"/><text:bookmark-end text:name="import_de_donnees_preparees_au_format_shapefile"/></text:h>
      <text:p text:style-name="Text_20_body">L'entreprise <text:a xlink:type="simple" xlink:href="http://www.geofabrik.de/" text:style-name="Internet_20_link" text:visited-style-name="Visited_20_Internet_20_Link">Geofabrik</text:a> propose gratuitement des extraits de la base OpenStreetMap organisés par continents, pays et régions. Ceux-ci sont mis à jour quotidiennement sur son site <text:span text:style-name="Source_20_Text"><text:a xlink:type="simple" xlink:href="http://download.geofabrik.de/" text:style-name="Internet_20_link" text:visited-style-name="Visited_20_Internet_20_Link">http://download.geofabrik.de/</text:a></text:span>.</text:p>
      <text:p text:style-name="Text_20_body">Chaque zone est disponible sous deux formes :</text:p>
      <text:list text:style-name="List_20_1" text:continue-numbering="false">
        <text:list-item>
          <text:p text:style-name="List_20_1_Content_First"> l'intégralité des données OpenStreetMap au format PBF (OSM compressé)</text:p>
        </text:list-item>
        <text:list-item>
          <text:p text:style-name="List_20_1_Content_Last"> un sélection de données organisée en plusieurs couches, au format ESRI Shapefile</text:p>
        </text:list-item>
      </text:list>
      <text:p text:style-name="Text_20_body"><text:span text:style-name="Strong_20_Emphasis">Nous utilisons les données Shapefile de la Bretagne, dont le ZIP a été distribué sur clef USB.</text:span></text:p>
      <text:p text:style-name="Text_20_body">Chaque couche correspond grosso modo à une clef d'attribut OpenStreetMap mais ne conserve qu'un type de géométrie par couche :</text:p>
      <table:table table:style-name="Table">
        <table:table-column/>
        <table:table-column/>
        <table:table-column/>
        <table:table-column/>
        <table:table-column/>
        <table:table-row>
          <table:table-cell office:value-type="string" table:style-name="tableheader">
            <text:p text:style-name="Table_20_Heading"> Shapefile </text:p>
          </table:table-cell>
          <table:table-cell office:value-type="string" table:style-name="tableheader">
            <text:p text:style-name="Table_20_Heading"> Type </text:p>
          </table:table-cell>
          <table:table-cell office:value-type="string" table:style-name="tableheader">
            <text:p text:style-name="Table_20_Heading"> Clef OSM </text:p>
          </table:table-cell>
          <table:table-cell office:value-type="string" table:style-name="tableheader">
            <text:p text:style-name="Table_20_Heading"> Description </text:p>
          </table:table-cell>
          <table:table-cell office:value-type="string" table:style-name="tableheader">
            <text:p text:style-name="Table_20_Heading"> Colonnes </text:p>
          </table:table-cell>
        </table:table-row>
        <table:table-row>
          <table:table-cell office:value-type="string" table:style-name="tablecell">
            <text:p text:style-name="tablealignleft"> landuse </text:p>
          </table:table-cell>
          <table:table-cell office:value-type="string" table:style-name="tablecell">
            <text:p text:style-name="tablealignleft"> polygone </text:p>
          </table:table-cell>
          <table:table-cell office:value-type="string" table:style-name="tablecell">
            <text:p text:style-name="tablealignleft"> landuse=* </text:p>
          </table:table-cell>
          <table:table-cell office:value-type="string" table:style-name="tablecell">
            <text:p text:style-name="tablealignleft"> Occupation du sol (usage) </text:p>
          </table:table-cell>
          <table:table-cell office:value-type="string" table:style-name="tablecell">
            <text:p text:style-name="tablealignleft"> osm_id, name, type </text:p>
          </table:table-cell>
        </table:table-row>
        <table:table-row>
          <table:table-cell office:value-type="string" table:style-name="tablecell">
            <text:p text:style-name="tablealignleft"> natural </text:p>
          </table:table-cell>
          <table:table-cell office:value-type="string" table:style-name="tablecell">
            <text:p text:style-name="tablealignleft"> polygone </text:p>
          </table:table-cell>
          <table:table-cell office:value-type="string" table:style-name="tablecell">
            <text:p text:style-name="tablealignleft"> natural=* </text:p>
          </table:table-cell>
          <table:table-cell office:value-type="string" table:style-name="tablecell">
            <text:p text:style-name="tablealignleft"> Eléments naturels du terrain </text:p>
          </table:table-cell>
          <table:table-cell office:value-type="string" table:style-name="tablecell">
            <text:p text:style-name="tablealignleft"> osm_id, name, type </text:p>
          </table:table-cell>
        </table:table-row>
        <table:table-row>
          <table:table-cell office:value-type="string" table:style-name="tablecell">
            <text:p text:style-name="tablealignleft"> roads </text:p>
          </table:table-cell>
          <table:table-cell office:value-type="string" table:style-name="tablecell">
            <text:p text:style-name="tablealignleft"> ligne </text:p>
          </table:table-cell>
          <table:table-cell office:value-type="string" table:style-name="tablecell">
            <text:p text:style-name="tablealignleft"> highway=* </text:p>
          </table:table-cell>
          <table:table-cell office:value-type="string" table:style-name="tablecell">
            <text:p text:style-name="tablealignleft"> Routes et chemins </text:p>
          </table:table-cell>
          <table:table-cell office:value-type="string" table:style-name="tablecell">
            <text:p text:style-name="tablealignleft"> osm_id, name, type, ref, oneway, bridge, tunnel, maxspeed </text:p>
          </table:table-cell>
        </table:table-row>
        <table:table-row>
          <table:table-cell office:value-type="string" table:style-name="tablecell">
            <text:p text:style-name="tablealignleft"> waterways </text:p>
          </table:table-cell>
          <table:table-cell office:value-type="string" table:style-name="tablecell">
            <text:p text:style-name="tablealignleft"> ligne </text:p>
          </table:table-cell>
          <table:table-cell office:value-type="string" table:style-name="tablecell">
            <text:p text:style-name="tablealignleft"> waterway=* </text:p>
          </table:table-cell>
          <table:table-cell office:value-type="string" table:style-name="tablecell">
            <text:p text:style-name="tablealignleft"> Cours d'eau : rivières et canaux </text:p>
          </table:table-cell>
          <table:table-cell office:value-type="string" table:style-name="tablecell">
            <text:p text:style-name="tablealignleft"> osm_id, name, type, width </text:p>
          </table:table-cell>
        </table:table-row>
        <table:table-row>
          <table:table-cell office:value-type="string" table:style-name="tablecell">
            <text:p text:style-name="tablealignleft"> railways </text:p>
          </table:table-cell>
          <table:table-cell office:value-type="string" table:style-name="tablecell">
            <text:p text:style-name="tablealignleft"> ligne </text:p>
          </table:table-cell>
          <table:table-cell office:value-type="string" table:style-name="tablecell">
            <text:p text:style-name="tablealignleft"> railway=* </text:p>
          </table:table-cell>
          <table:table-cell office:value-type="string" table:style-name="tablecell">
            <text:p text:style-name="tablealignleft"> Voies ferrées </text:p>
          </table:table-cell>
          <table:table-cell office:value-type="string" table:style-name="tablecell">
            <text:p text:style-name="tablealignleft"> osm_id, name, type </text:p>
          </table:table-cell>
        </table:table-row>
        <table:table-row>
          <table:table-cell office:value-type="string" table:style-name="tablecell">
            <text:p text:style-name="tablealignleft"> places </text:p>
          </table:table-cell>
          <table:table-cell office:value-type="string" table:style-name="tablecell">
            <text:p text:style-name="tablealignleft"> point </text:p>
          </table:table-cell>
          <table:table-cell office:value-type="string" table:style-name="tablecell">
            <text:p text:style-name="tablealignleft"> place=* </text:p>
          </table:table-cell>
          <table:table-cell office:value-type="string" table:style-name="tablecell">
            <text:p text:style-name="tablealignleft">Toponymes : villes, village, lieux-dits … </text:p>
          </table:table-cell>
          <table:table-cell office:value-type="string" table:style-name="tablecell">
            <text:p text:style-name="tablealignleft"> osm_id, name, type, population </text:p>
          </table:table-cell>
        </table:table-row>
        <table:table-row>
          <table:table-cell office:value-type="string" table:style-name="tablecell">
            <text:p text:style-name="tablealignleft"> points </text:p>
          </table:table-cell>
          <table:table-cell office:value-type="string" table:style-name="tablecell">
            <text:p text:style-name="tablealignleft"> point </text:p>
          </table:table-cell>
          <table:table-cell office:value-type="string" table:style-name="tablecell">
            <text:p text:style-name="tablealignleft"> plusieurs </text:p>
          </table:table-cell>
          <table:table-cell office:value-type="string" table:style-name="tablecell">
            <text:p text:style-name="tablealignleft"> Equipements, rond-points, écoles, appuis-vélos, commerces, arrêts de bus … </text:p>
          </table:table-cell>
          <table:table-cell office:value-type="string" table:style-name="tablecell">
            <text:p text:style-name="tablealignleft"> osm_id, name, type </text:p>
          </table:table-cell>
        </table:table-row>
      </table:table>
      <text:h text:style-name="Heading_20_3" text:outline-level="3"><text:bookmark-start text:name="__RefHeading___mise_en_pratique_3"/><text:bookmark-start text:name="mise_en_pratique"/>Mise en pratique<text:bookmark-end text:name="__RefHeading___mise_en_pratique_3"/><text:bookmark-end text:name="mise_en_pratique"/></text:h>
      <text:p text:style-name="Text_20_body">Attention ! Eviter d'importer un fichier Shapefile dans QGis par un glisser-déposer : le fichier <text:span text:style-name="Source_20_Text">.cpg</text:span> qui définit l'encodage n'est pas pris en compte. Préférer l'opération <text:span text:style-name="Strong_20_Emphasis">Ajouter une couche vecteur</text:span> et sélectionner <text:span text:style-name="Source_20_Text">UTF-8</text:span> pour l'encodage.</text:p>
      <text:p text:style-name="Text_20_body">Ne pas inclure le fichier <text:span text:style-name="Source_20_Text">points</text:span> qui n'est pas très exploitable : nous verrons plus loin comment sélectionner les données selon nos besoins.</text:p>
      <text:p text:style-name="Text_20_body">Le <text:span text:style-name="Strong_20_Emphasis">système de coordonnées</text:span> des données est WGS84 (code EPSG:4326). Vous pouvez activer la projection <text:span text:style-name="Emphasis">à la volée</text:span> dans QGIS dans la configuration des Propriétés du projet (menu Projet) : choisissez par exemple la Projection conique conforme Zone2 (IGNF:RGF93CC43).</text:p>
      <text:h text:style-name="Heading_20_2" text:outline-level="2"><text:bookmark-start text:name="__RefHeading___import_des_feuilles_de_styles_4"/><text:bookmark-start text:name="import_des_feuilles_de_styles"/>Import des feuilles de styles<text:bookmark-end text:name="__RefHeading___import_des_feuilles_de_styles_4"/><text:bookmark-end text:name="import_des_feuilles_de_styles"/></text:h>
      <text:p text:style-name="Text_20_body">La société <text:a xlink:type="simple" xlink:href="http://www.3liz.com/" text:style-name="Internet_20_link" text:visited-style-name="Visited_20_Internet_20_Link">3Liz</text:a> a partagé les feuilles de styles QGis réalisées pour les exports au format Shapefile de Geofabrik. Celles-ci sont sous licence CC-BY-SA et téléchargeables sur Github : <text:span text:style-name="Source_20_Text"><text:a xlink:type="simple" xlink:href="https://github.com/3liz/osm-in-qgis" text:style-name="Internet_20_link" text:visited-style-name="Visited_20_Internet_20_Link">https://github.com/3liz/osm-in-qgis</text:a></text:span>.</text:p>
      <text:p text:style-name="Text_20_body">Une version dérivée est proposée par Charley Glynn : <text:span text:style-name="Source_20_Text"><text:a xlink:type="simple" xlink:href="https://github.com/charleyglynn/OSM-Shapefile-QGIS-stylesheets" text:style-name="Internet_20_link" text:visited-style-name="Visited_20_Internet_20_Link">https://github.com/charleyglynn/OSM-Shapefile-QGIS-stylesheets</text:a></text:span>. Ses couleurs moins saturées la rend plus adaptée à un fond de carte, mais elle est conçue pour l'échelle 1:4 000, alors que les styles 3Liz s'adaptent à l'échelle. Une version en niveaux de gris est également proposée.</text:p>
      <text:h text:style-name="Heading_20_3" text:outline-level="3"><text:bookmark-start text:name="__RefHeading___mise_en_pratique_5"/><text:bookmark-start text:name="mise_en_pratique1"/>Mise en pratique<text:bookmark-end text:name="__RefHeading___mise_en_pratique_5"/><text:bookmark-end text:name="mise_en_pratique1"/></text:h>
      <text:p text:style-name="Text_20_body">Les styles proposés par 3Liz sont répartis dans plusieurs fichiers au format QML, chacun correspondant à une couche Shapefile de Geofabrik. Associez chaque feuille de styles à la couche Shapefile correspondante. <text:span text:style-name="Strong_20_Emphasis">Ces fichiers ont été distribués sur clef USB</text:span>.</text:p>
      <text:p text:style-name="Text_20_body">Remarques :</text:p>
      <text:list text:style-name="List_20_1" text:continue-numbering="false">
        <text:list-item>
          <text:p text:style-name="List_20_1_Content_First"> le fichier <text:span text:style-name="Source_20_Text">main_places.qml</text:span> s'applique à la couche <text:span text:style-name="Source_20_Text">places.shp</text:span> (villes et villages)</text:p>
        </text:list-item>
        <text:list-item>
          <text:p text:style-name="List_20_1_Content"> <text:span text:style-name="Source_20_Text">small_places.qml</text:span> et <text:span text:style-name="Source_20_Text">buildings.qml</text:span> ne sont plus utilisés</text:p>
        </text:list-item>
        <text:list-item>
          <text:p text:style-name="List_20_1_Content_Last"> il n'y a pas de feuille de style pour la couche <text:span text:style-name="Source_20_Text">points.shp</text:span></text:p>
        </text:list-item>
      </text:list>
      <text:h text:style-name="Heading_20_1" text:outline-level="1"><text:bookmark-start text:name="__RefHeading___resultat_6"/><text:bookmark-start text:name="resultat"/>Résultat<text:bookmark-end text:name="__RefHeading___resultat_6"/><text:bookmark-end text:name="resultat"/></text:h>
      <text:p text:style-name="Text_20_body">On obtient sous QGis une carte qui fonctionne aux petites et grandes échelles.</text:p>
      <text:p text:style-name="Text_20_body"><draw:frame draw:style-name="medialeft" draw:name="Quimper au 100 000e Legend" text:anchor-type="paragraph" draw:z-index="0" svg:width="" svg:rel-width="100%"><draw:text-box><text:p text:style-name="legendcenter"><draw:frame draw:style-name="medialeft" draw:name="Quimper au 100 000e" text:anchor-type="paragraph" draw:z-index="1" svg:width="" svg:rel-width="100%" svg:height="0cm"><draw:image xlink:href="/var/www/html/dokuwiki/data/media/osm_geobabrik_3liz_100000e.jpg" xlink:type="simple" xlink:show="embed" xlink:actuate="onLoad"/></draw:frame>Quimper au 100 000e</text:p></draw:text-box></draw:frame><draw:frame draw:style-name="mediaright" draw:name="Quimper au 10 000e Legend" text:anchor-type="paragraph" draw:z-index="0" svg:width="" svg:rel-width="100%"><draw:text-box><text:p text:style-name="legendcenter"><draw:frame draw:style-name="mediaright" draw:name="Quimper au 10 000e" text:anchor-type="paragraph" draw:z-index="2" svg:width="" svg:rel-width="100%" svg:height="0cm"><draw:image xlink:href="/var/www/html/dokuwiki/data/media/osm_geobabrik_3liz_10000e.jpg" xlink:type="simple" xlink:show="embed" xlink:actuate="onLoad"/></draw:frame>Quimper au 10 000e</text:p></draw:text-box></draw:frame></text:p>
      <text:p text:style-name="Horizontal_20_Line"/>
      <text:p text:style-name="Text_20_body">On constate que les bords de mer ne sont pas délimités. En effet les données d'occupation du sol OSM ne couvrent pas la totalité du territoire, et les Shapefile de Geofabrik n'incluent pas les limites administratives. Nous allons voir comment ajouter un contour administratif à <text:a xlink:type="simple" xlink:href="http://wiki.cartocite.fr/doku.php?id=public:sotm2015:import_de_contours_administratifs" text:style-name="Internet_20_link" text:visited-style-name="Visited_20_Internet_20_Link">l'étape suivan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4::35:50</meta:creation-date>
    <dc:creator>Generated</dc:creator>
    <dc:date>2026-08-14T14::35:50</dc:date>
    <dc:language>en-US</dc:language>
    <meta:editing-cycles>1</meta:editing-cycles>
    <meta:editing-duration>PT0S</meta:editing-duration>
    <dc:title>public:sotm2015:import_des_fichiers_shapefile_de_geofabrik</dc:title>
  </office:meta>
</office:document-meta>
</file>