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6a4bae2527c5d3b062a0a13d0ef4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otm2015:la_personnalisation_de_cartes_sur_fond_osm_avec_umap"/><text:bookmark-start text:name="__RefHeading___la_personnalisation_de_cartes_sur_fond_osm_avec_umap_1"/><text:bookmark-start text:name="la_personnalisation_de_cartes_sur_fond_osm_avec_umap"/>La personnalisation de cartes sur fond OSM avec umap<text:bookmark-end text:name="__RefHeading___la_personnalisation_de_cartes_sur_fond_osm_avec_umap_1"/><text:bookmark-end text:name="la_personnalisation_de_cartes_sur_fond_osm_avec_uma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draw:a xlink:type="simple" xlink:href="http://umap.openstreetmap.fr/fr/"><draw:frame draw:style-name="medialeft" draw:name="0" text:anchor-type="paragraph" draw:z-index="0" svg:width="1.6933333333333cm" svg:height="1.6933333333333cm"><draw:image xlink:href="Pictures/e46a4bae2527c5d3b062a0a13d0ef424.png" xlink:type="simple" xlink:show="embed" xlink:actuate="onLoad"/></draw:frame></draw:a>
<text:a xlink:type="simple" xlink:href="http://wiki.openstreetmap.org/wiki/UMap" text:style-name="Internet_20_link" text:visited-style-name="Visited_20_Internet_20_Link">UMap</text:a> est un logiciel open source pour créer des carte personnalisées et les intégrer sur un site Web sans écrire de code. Il est développé par Yohan Boniface sur <text:a xlink:type="simple" xlink:href="https://bitbucket.org/yohanboniface/umap" text:style-name="Internet_20_link" text:visited-style-name="Visited_20_Internet_20_Link">Bitbucket</text:a> et déployé sur plusieurs serveurs.</text:p>
      <text:p text:style-name="Text_20_body"><text:a xlink:type="simple" xlink:href="http://umap.openstreetmap.fr/fr/" text:style-name="Internet_20_link" text:visited-style-name="Visited_20_Internet_20_Link">L'instance umap</text:a> déployée sur un serveur de l'association <text:a xlink:type="simple" xlink:href="http://www.openstreetmap.fr" text:style-name="Internet_20_link" text:visited-style-name="Visited_20_Internet_20_Link">OpenStreetMap France</text:a>. Au 26 Mai 2015 le compteur affiche 41238 cartes umap réalisées sur ce serveur.</text:p>
      <text:h text:style-name="Heading_20_2" text:outline-level="2"><text:bookmark-start text:name="__RefHeading___quelques_cartes_celebres_3"/><text:bookmark-start text:name="quelques_cartes_celebres"/>Quelques cartes célèbres<text:bookmark-end text:name="__RefHeading___quelques_cartes_celebres_3"/><text:bookmark-end text:name="quelques_cartes_celebres"/></text:h>
      <text:p text:style-name="Text_20_body">Voici quelques exemples de cartes réalisées avec umap que vous avez peut-être déjà vues, car elles ont été relayées par plusieurs médias nationaux :</text:p>
      <text:list text:style-name="List_20_1" text:continue-numbering="false">
        <text:list-item>
          <text:p text:style-name="List_20_1_Content_First"> <text:a xlink:type="simple" xlink:href="http://umap.openstreetmap.fr/en/map/cartocrise-culture-francaise-tu-te-meurs_26647" text:style-name="Internet_20_link" text:visited-style-name="Visited_20_Internet_20_Link">CartoCrise</text:a>, la carte des évènement culturels annulés pour raisons budgétaires</text:p>
        </text:list-item>
        <text:list-item>
          <text:p text:style-name="List_20_1_Content_Last"> <text:a xlink:type="simple" xlink:href="http://umap.openstreetmap.fr/en/map/bfmtv-les-rassemblements-en-soutien-a-charlie-hebd_25394" text:style-name="Internet_20_link" text:visited-style-name="Visited_20_Internet_20_Link">Je suis Charlie</text:a> recense les manifestations des 10 et 11 janvier 2015 – carte visualisée plus de 200 000 fois en 24 heures</text:p>
        </text:list-item>
      </text:list>
      <text:h text:style-name="Heading_20_2" text:outline-level="2"><text:bookmark-start text:name="__RefHeading___panorama_des_fonctionnalites_umap_en_10_cartes_et_autant_d_usages_4"/><text:bookmark-start text:name="panorama_des_fonctionnalites_umap_en_10_cartes_et_autant_d_usages"/>Panorama des fonctionnalités umap en 10 cartes et autant d'usages<text:bookmark-end text:name="__RefHeading___panorama_des_fonctionnalites_umap_en_10_cartes_et_autant_d_usages_4"/><text:bookmark-end text:name="panorama_des_fonctionnalites_umap_en_10_cartes_et_autant_d_usag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Usage   </text:p>
          </table:table-cell>
          <table:table-cell office:value-type="string" table:style-name="tableheader">
            <text:p text:style-name="Table_20_Heading"> Carte  </text:p>
          </table:table-cell>
          <table:table-cell office:value-type="string" table:style-name="tableheader">
            <text:p text:style-name="Table_20_Heading"> Fonctionnalités  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 Documenter </text:p>
          </table:table-cell>
          <table:table-cell office:value-type="string" table:style-name="tablecell">
            <text:p text:style-name="tablealignleft"> <text:a xlink:type="simple" xlink:href="http://umap.openstreetmap.fr/en/map/lile-de-france-en-bandes-dessinees_26576" text:style-name="Internet_20_link" text:visited-style-name="Visited_20_Internet_20_Link">L'Ile de France en Bandes Dessinées</text:a> </text:p>
          </table:table-cell>
          <table:table-cell office:value-type="string" table:style-name="tablecell">
            <text:p text:style-name="tablealignleft"> 18 <text:span text:style-name="Strong_20_Emphasis">fonds de carte</text:span> disponibles, popups avec images et liens hypertextes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 Relater un évènement </text:p>
          </table:table-cell>
          <table:table-cell office:value-type="string" table:style-name="tablecell">
            <text:p text:style-name="tablealignleft"> <text:a xlink:type="simple" xlink:href="http://umap.openstreetmap.fr/fr/map/le-tour-de-france-2014-dans-le-nord-pas-de-calais_10531" text:style-name="Internet_20_link" text:visited-style-name="Visited_20_Internet_20_Link">Tour de France 2014</text:a> </text:p>
          </table:table-cell>
          <table:table-cell office:value-type="string" table:style-name="tablecell">
            <text:p text:style-name="tablealignleft"> Données sur plusieurs <text:span text:style-name="Strong_20_Emphasis">calques</text:span>, insertion d'<text:span text:style-name="Strong_20_Emphasis">images et de vidéos</text:span>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 Communiquer et orienter </text:p>
          </table:table-cell>
          <table:table-cell office:value-type="string" table:style-name="tablecell">
            <text:p text:style-name="tablealignleft"> <text:a xlink:type="simple" xlink:href="http://umap.openstreetmap.fr/fr/map/festival-des-3-continents_26381" text:style-name="Internet_20_link" text:visited-style-name="Visited_20_Internet_20_Link">Festival des 3 Continents</text:a> </text:p>
          </table:table-cell>
          <table:table-cell office:value-type="string" table:style-name="tablecell">
            <text:p text:style-name="tablealignleft"> Présentation de la carte et <text:span text:style-name="Strong_20_Emphasis">légende</text:span>, <text:span text:style-name="Strong_20_Emphasis">import dynamique</text:span> des points de vélo-partage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 Organiser la logistique </text:p>
          </table:table-cell>
          <table:table-cell office:value-type="string" table:style-name="tablecell">
            <text:p text:style-name="tablealignleft"> <text:a xlink:type="simple" xlink:href="http://umap.openstreetmap.fr/fr/map/alternatiba-nantes-2015_30425" text:style-name="Internet_20_link" text:visited-style-name="Visited_20_Internet_20_Link">Alternatiba Nantes 2015</text:a> </text:p>
          </table:table-cell>
          <table:table-cell office:value-type="string" table:style-name="tablecell">
            <text:p text:style-name="tablealignleft"> <text:span text:style-name="Strong_20_Emphasis">Création collaborative</text:span>, véritable outil de travail – <text:span text:style-name="Strong_20_Emphasis">définition des droits</text:span> de lecture et édition de la carte 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 Tourisme </text:p>
          </table:table-cell>
          <table:table-cell office:value-type="string" table:style-name="tablecell">
            <text:p text:style-name="tablealignleft"> <text:a xlink:type="simple" xlink:href="http://umap.openstreetmap.fr/fr/map/luoghi-e-personaggi-di-interesse-turistico_30043" text:style-name="Internet_20_link" text:visited-style-name="Visited_20_Internet_20_Link">Lieux d'intérêt touristique à Bologne</text:a> </text:p>
          </table:table-cell>
          <table:table-cell office:value-type="string" table:style-name="tablecell">
            <text:p text:style-name="tablealignleft"> Import d'un <text:span text:style-name="Strong_20_Emphasis">fichier CSV</text:span> et popups affichant son contenu, <text:span text:style-name="Strong_20_Emphasis">pictogrammes personnalisés</text:span> 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 Valoriser un territoire </text:p>
          </table:table-cell>
          <table:table-cell office:value-type="string" table:style-name="tablecell">
            <text:p text:style-name="tablealignleft"> <text:a xlink:type="simple" xlink:href="http://umap.openstreetmap.fr/fr/map/patrimoine-de-nantes_22573" text:style-name="Internet_20_link" text:visited-style-name="Visited_20_Internet_20_Link">Patrimoine historique de Nantes</text:a> </text:p>
          </table:table-cell>
          <table:table-cell office:value-type="string" table:style-name="tablecell">
            <text:p text:style-name="tablealignleft"> Mise en relief de <text:span text:style-name="Strong_20_Emphasis">données OSM</text:span> exportées avec <text:a xlink:type="simple" xlink:href="http://overpass-turbo.eu/" text:style-name="Internet_20_link" text:visited-style-name="Visited_20_Internet_20_Link">Overpass Turbo</text:a> 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 Analyser un territoire </text:p>
          </table:table-cell>
          <table:table-cell office:value-type="string" table:style-name="tablecell">
            <text:p text:style-name="tablealignleft"> <text:a xlink:type="simple" xlink:href="http://umap.openstreetmap.fr/fr/map/nantes-a-velo_26382" text:style-name="Internet_20_link" text:visited-style-name="Visited_20_Internet_20_Link">Nantes à vélo</text:a> </text:p>
          </table:table-cell>
          <table:table-cell office:value-type="string" table:style-name="tablecell">
            <text:p text:style-name="tablealignleft"> Affichage des données sous forme de <text:span text:style-name="Strong_20_Emphasis">HeatMap</text:span> ou de <text:span text:style-name="Strong_20_Emphasis">Cluster</text:span>, définition d'un zoom min/max pour un calque 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 Simuler un scénario </text:p>
          </table:table-cell>
          <table:table-cell office:value-type="string" table:style-name="tablecell">
            <text:p text:style-name="tablealignleft"> <text:a xlink:type="simple" xlink:href="http://umap.openstreetmap.fr/fr/map/amenagement-des-bords-loire-a-nantes_24994" text:style-name="Internet_20_link" text:visited-style-name="Visited_20_Internet_20_Link">Proposition d'aménagement des bords de Loire</text:a> </text:p>
          </table:table-cell>
          <table:table-cell office:value-type="string" table:style-name="tablecell">
            <text:p text:style-name="tablealignleft"> Fond de carte personnalisé 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 Développement économique </text:p>
          </table:table-cell>
          <table:table-cell office:value-type="string" table:style-name="tablecell">
            <text:p text:style-name="tablealignleft"> <text:a xlink:type="simple" xlink:href="http://www.josselin-communaute.fr/Vie-economique/Parcs-d-Activites" text:style-name="Internet_20_link" text:visited-style-name="Visited_20_Internet_20_Link">Parcs d'activités de Josselin</text:a> </text:p>
          </table:table-cell>
          <table:table-cell office:value-type="string" table:style-name="tablecell">
            <text:p text:style-name="tablealignleft"> Cartes intégrées en <text:span text:style-name="Strong_20_Emphasis">iframe</text:span>, liens vers une page … ou une autre carte 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 Raconter un histoire </text:p>
          </table:table-cell>
          <table:table-cell office:value-type="string" table:style-name="tablecell">
            <text:p text:style-name="tablealignleft"> <text:a xlink:type="simple" xlink:href="http://umap.openstreetmap.fr/fr/map/rando-ski-au-maupas_31935" text:style-name="Internet_20_link" text:visited-style-name="Visited_20_Internet_20_Link">Ski de randonnée au Maupas</text:a> </text:p>
          </table:table-cell>
          <table:table-cell office:value-type="string" table:style-name="tablecell">
            <text:p text:style-name="tablealignleft"> Fonction <text:span text:style-name="Strong_20_Emphasis">diaporama</text:span> </text:p>
          </table:table-cell>
        </table:table-row>
      </table:table>
      <text:h text:style-name="Heading_20_2" text:outline-level="2"><text:bookmark-start text:name="__RefHeading___autres_cartes_remarquables_5"/><text:bookmark-start text:name="autres_cartes_remarquables"/>Autres cartes remarquables<text:bookmark-end text:name="__RefHeading___autres_cartes_remarquables_5"/><text:bookmark-end text:name="autres_cartes_remarquables"/></text:h>
      <text:list text:style-name="List_20_1" text:continue-numbering="false">
        <text:list-item>
          <text:p text:style-name="List_20_1_Content_First"> <text:a xlink:type="simple" xlink:href="https://umap.openstreetmap.fr/de/map/arriving-in-berlin-a-map-made-by-refugees-english-_42855" text:style-name="Internet_20_link" text:visited-style-name="Visited_20_Internet_20_Link">Arriving in Berlin</text:a> est une carte réalisée par et pour les réfugiés à Berlin, disponible en anglais, arabe et farsi</text:p>
        </text:list-item>
        <text:list-item>
          <text:p text:style-name="List_20_1_Content"> <text:a xlink:type="simple" xlink:href="http://umap.openstreetmap.fr/en/map/desyracuse-syria-civil-war-21-april-2015_37133" text:style-name="Internet_20_link" text:visited-style-name="Visited_20_Internet_20_Link">La guerre civile en Syrie</text:a>, série de cartes réalisées par @deSyracuse montrant l'évolution du conflit syrien</text:p>
        </text:list-item>
        <text:list-item>
          <text:p text:style-name="List_20_1_Content"> <text:a xlink:type="simple" xlink:href="http://umap.openstreetmap.fr/fr/map/lanimal-insolite-du-jour-a-nantes_60998#" text:style-name="Internet_20_link" text:visited-style-name="Visited_20_Internet_20_Link">L'animal insolite du jour à Nantes</text:a> (Presse-Océan)</text:p>
        </text:list-item>
        <text:list-item>
          <text:p text:style-name="List_20_1_Content"> <text:a xlink:type="simple" xlink:href="http://umap.openstreetmap.fr/fr/map/hemicycle-idf_70859" text:style-name="Internet_20_link" text:visited-style-name="Visited_20_Internet_20_Link">L'assemblée régionale d'Ile-de-France</text:a> ou uMap au service de la cartographie politique</text:p>
        </text:list-item>
        <text:list-item>
          <text:p text:style-name="List_20_1_Content_Last"> <text:a xlink:type="simple" xlink:href="http://umap.openstreetmap.fr/fr/map/plan-cadastral-canton-de-bourgneuf-1851_54172" text:style-name="Internet_20_link" text:visited-style-name="Visited_20_Internet_20_Link">Plan cadastral de Bourgneuf (1851)</text:a> : fond de carte ancien géoréférencé et tuilé avec MapWarp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0::10:32</meta:creation-date>
    <dc:creator>Generated</dc:creator>
    <dc:date>2026-08-22T10::10:32</dc:date>
    <dc:language>en-US</dc:language>
    <meta:editing-cycles>1</meta:editing-cycles>
    <meta:editing-duration>PT0S</meta:editing-duration>
    <dc:title>public:sotm2015:la_personnalisation_de_cartes_sur_fond_osm_avec_umap</dc:title>
  </office:meta>
</office:document-meta>
</file>