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5a8822fbcb593a9d3cdbcf07868c9e6.png"/>
  <manifest:file-entry manifest:media-type="image/png" manifest:full-path="Pictures/0acbcec1b108d6985f84865ec10b7753.png"/>
  <manifest:file-entry manifest:media-type="image/png" manifest:full-path="Pictures/c56c88a2f1bb091347a7cd8b7117b089.png"/>
  <manifest:file-entry manifest:media-type="image/png" manifest:full-path="Pictures/4c3adc340f724295f7f5b5f726657ce3.png"/>
  <manifest:file-entry manifest:media-type="image/png" manifest:full-path="Pictures/cc33be79ed39a7ac585bf632e4cb7212.png"/>
  <manifest:file-entry manifest:media-type="image/png" manifest:full-path="Pictures/b2f9265246919a88d3214becefea0933.png"/>
  <manifest:file-entry manifest:media-type="image/png" manifest:full-path="Pictures/ef5a7788a072be74474d029145b93a65.png"/>
  <manifest:file-entry manifest:media-type="image/png" manifest:full-path="Pictures/645d0d30bceca605beb38fffeb5d0b49.png"/>
  <manifest:file-entry manifest:media-type="image/png" manifest:full-path="Pictures/b8cab1d425a24815d1dfec23f99e9f6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0.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40.94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map:10_-_j_integre_des_donnees_distantes"/><text:bookmark-start text:name="__RefHeading___j_integre_des_donnees_distantes_1"/><text:bookmark-start text:name="j_integre_des_donnees_distantes"/>J'intègre des données distantes<text:bookmark-end text:name="__RefHeading___j_integre_des_donnees_distantes_1"/><text:bookmark-end text:name="j_integre_des_donnees_distantes"/></text:h>
      <text:h text:style-name="Heading_20_2" text:outline-level="2"><text:bookmark-start text:name="__RefHeading___ce_que_nous_allons_apprendre_2"/><text:bookmark-start text:name="ce_que_nous_allons_apprendre"/>Ce que nous allons apprendre<text:bookmark-end text:name="__RefHeading___ce_que_nous_allons_apprendre_2"/><text:bookmark-end text:name="ce_que_nous_allons_apprendre"/></text:h>
      <text:list text:style-name="List_20_1" text:continue-numbering="false">
        <text:list-item>
          <text:p text:style-name="List_20_1_Content_First"> Créer un calque qui utilise des données distantes</text:p>
        </text:list-item>
        <text:list-item>
          <text:p text:style-name="List_20_1_Content"> Produire une carte de chaleur (heatmap)</text:p>
        </text:list-item>
        <text:list-item>
          <text:p text:style-name="List_20_1_Content"> Afficher des calques en fonction du niveau de zoom </text:p>
        </text:list-item>
        <text:list-item>
          <text:p text:style-name="List_20_1_Content"> Afficher des données qui évoluent en temps réel</text:p>
        </text:list-item>
        <text:list-item>
          <text:p text:style-name="List_20_1_Content"> Utiliser un portail <text:span text:style-name="Emphasis">open data</text:span></text:p>
        </text:list-item>
        <text:list-item>
          <text:p text:style-name="List_20_1_Content_Last"> Créditer la source des données pour respecter la licence</text:p>
        </text:list-item>
      </text:list>
      <text:h text:style-name="Heading_20_2" text:outline-level="2"><text:bookmark-start text:name="__RefHeading___procedons_par_etapes_3"/><text:bookmark-start text:name="procedons_par_etapes"/>Procédons par étapes<text:bookmark-end text:name="__RefHeading___procedons_par_etapes_3"/><text:bookmark-end text:name="procedons_par_etapes"/></text:h>
      <text:p text:style-name="Text_20_body">Jusqu'ici toutes les cartes que nous avons créées montrent des données gérées par uMap. Même lorsque nous avons utilisé les données d'un tableur dans le tutoriel précédent, ces données ont été <text:span text:style-name="Emphasis">importées</text:span> sur le serveur uMap, où elles sont <text:span text:style-name="Emphasis">stockées</text:span>. Si ces données sont modifiées, nous devons de nouveau les importer pour mettre à jour la carte.</text:p>
      <text:p text:style-name="Text_20_body">Dans ce tutoriel nous allons apprendre comment créer une carte qui utilise des <text:span text:style-name="Strong_20_Emphasis">données distantes</text:span>, c'est-à-dire stockées sur un autre serveur que le serveur uMap.</text:p>
      <text:h text:style-name="Heading_20_3" text:outline-level="3"><text:bookmark-start text:name="__RefHeading___j_utilise_des_donnees_distantes_4"/><text:bookmark-start text:name="j_utilise_des_donnees_distantes"/>1. J'utilise des données distantes<text:bookmark-end text:name="__RefHeading___j_utilise_des_donnees_distantes_4"/><text:bookmark-end text:name="j_utilise_des_donnees_distantes"/></text:h>
      <text:p text:style-name="Text_20_body">Nous prenons pour ce tutoriel le thème des stations de vélo-partage à Paris, les fameux Vélib’, dont les données sont disponibles en open data. </text:p>
      <text:h text:style-name="Heading_20_4" text:outline-level="4"><text:bookmark-start text:name="__RefHeading___utiliser_un_portail_open_data_5"/><text:bookmark-start text:name="utiliser_un_portail_open_data"/>Utiliser un portail open data<text:bookmark-end text:name="__RefHeading___utiliser_un_portail_open_data_5"/><text:bookmark-end text:name="utiliser_un_portail_open_data"/></text:h>
      <text:p text:style-name="Text_20_body">Commençons par observer le jeu de données « Vélib' - Localisation et caractéristique des stations », disponible sur le portail open data de la ville de Paris : <text:a xlink:type="simple" xlink:href="https://opendata.paris.fr/explore/dataset/velib-emplacement-des-stations/" text:style-name="Internet_20_link" text:visited-style-name="Visited_20_Internet_20_Link">https://opendata.paris.fr/explore/dataset/velib-emplacement-des-stations/</text:a>. </text:p>
      <text:p text:style-name="Text_20_body">L'onglet <text:span text:style-name="Strong_20_Emphasis">Informations</text:span> explique que les données « sont actualisées chaque minute selon la norme GBFS 1.0 ». Cette norme décrit plusieurs fichiers, accessibles avec l'API décrite dans l'onglet <text:span text:style-name="Strong_20_Emphasis">API</text:span>, dont le format n'est pas compris par uMap.</text:p>
      <text:p text:style-name="Text_20_body">L'onglet <text:span text:style-name="Strong_20_Emphasis">Tableau</text:span> montre les données : chaque station a un nom et une capacité (nombre d'emplacements), ainsi qu'une position géographique. </text:p>
      <text:p text:style-name="Text_20_body">L'onglet <text:span text:style-name="Strong_20_Emphasis">Export</text:span> propose plusieurs formats, dont les formats <text:span text:style-name="Strong_20_Emphasis">GeoJSON</text:span>, <text:span text:style-name="Strong_20_Emphasis">KML</text:span> et <text:span text:style-name="Strong_20_Emphasis">GPX</text:span>, tous trois compris par uMap. Nous choisissons le <text:a xlink:type="simple" xlink:href="https://fr.wikipedia.org/wiki/GeoJSON" text:style-name="Internet_20_link" text:visited-style-name="Visited_20_Internet_20_Link">format GeoJSON</text:a>, qui permet d'exploiter tous les attributs présents dans les données.</text:p>
      <text:p text:style-name="Text_20_body">Une possibilité serait de télécharger le fichier puis de l'importer dans uMap, comme nous l'avons fait dans le tuto précédent avec un fichier au format CSV. Outre les manipulations, cela impliquerait de mettre à jour ces données régulièrement. Nous allons plutôt configurer notre carte pour accéder directement aux données mises à disposition par le portail open data. Pour cela nous copions le lien vers le fichier : un clic droit ouvre un menu contextuel qui permet de <text:span text:style-name="Strong_20_Emphasis">copier le lien</text:span> vers le fichier :</text:p>
      <text:p text:style-name="Preformatted_20_Text">https://opendata.paris.fr/api/explore/v2.1/catalog/datasets/velib-emplacement-des-stations/exports/geojson?lang=fr&amp;timezone=Europe%2FBerlin</text:p>
      <text:p text:style-name="Text_20_body"><draw:frame draw:style-name="mediaright" draw:name="0" text:anchor-type="paragraph" draw:z-index="0" svg:width="9.8689583333333cm" style:rel-width="100%" svg:height="21.034375cm" style:rel-height="scale"><draw:image xlink:href="Pictures/25a8822fbcb593a9d3cdbcf07868c9e6.png" xlink:type="simple" xlink:show="embed" xlink:actuate="onLoad"/></draw:frame></text:p>
      <text:h text:style-name="Heading_20_4" text:outline-level="4"><text:bookmark-start text:name="__RefHeading___configurer_les_donnees_distantes_6"/><text:bookmark-start text:name="configurer_les_donnees_distantes"/>Configurer les données distantes<text:bookmark-end text:name="__RefHeading___configurer_les_donnees_distantes_6"/><text:bookmark-end text:name="configurer_les_donnees_distantes"/></text:h>
      <text:p text:style-name="Text_20_body">Voyons maintenant comment utiliser ce lien dans uMap. Pour cela nous créons un nouveau calque et ouvrons, dans les Propriétés du calque, l'onglet <text:span text:style-name="Strong_20_Emphasis">Données distantes</text:span>. Les informations à fournir sont les suivantes :</text:p>
      <text:list text:style-name="List_20_1" text:continue-numbering="false">
        <text:list-item>
          <text:p text:style-name="List_20_1_Content_First"> <text:span text:style-name="Strong_20_Emphasis">URL</text:span> : nous collons ici le lien vers le fichier copié précédemment.</text:p>
        </text:list-item>
        <text:list-item>
          <text:p text:style-name="List_20_1_Content"> <text:span text:style-name="Strong_20_Emphasis">Format</text:span> : nous devons sélectionner le format, ici <text:span text:style-name="Strong_20_Emphasis">geojson</text:span></text:p>
        </text:list-item>
        <text:list-item>
          <text:p text:style-name="List_20_1_Content_Last"> <text:span text:style-name="Strong_20_Emphasis">Licence</text:span> : ODbL comme indiqué sur la page d'export du portail open data</text:p>
        </text:list-item>
      </text:list>
      <text:p text:style-name="Text_20_body">Le bouton <text:span text:style-name="Strong_20_Emphasis">Vérifier l'URL</text:span> permet de tester l'accès au fichier depuis uMap, et de vérifier que le format choisi correspond bien aux données. Les données sont alors affichées sur la carte.</text:p>
      <text:h text:style-name="Heading_20_4" text:outline-level="4"><text:bookmark-start text:name="__RefHeading___proxy_ou_pas_proxy_7"/><text:bookmark-start text:name="proxy_ou_pas_proxy"/>Proxy ou pas proxy ?<text:bookmark-end text:name="__RefHeading___proxy_ou_pas_proxy_7"/><text:bookmark-end text:name="proxy_ou_pas_proxy"/></text:h>
      <text:p text:style-name="Text_20_body">Si cela ne fonctionne pas (uMap affiche un bandeau qui indique « Problème dans la réponse du serveur »), il est probable que le serveur sur lequel le fichier est stocké n'autorise pas l'accès au fichier depuis un service tiers. </text:p>
      <text:p text:style-name="Text_20_body"><draw:frame draw:style-name="PluginODTAutoStyle_Frame_1_text_frame" draw:name="Frame1" text:anchor-type="paragraph" svg:width="240.945pt" draw:z-index="0" svg:min-height="1cm"><draw:text-box><table:table table:style-name="Table"><table:table-column table:style-name="odt_auto_style_table_column_1_1"/><table:table-row><table:table-cell office:value-type="string" table:style-name="tablecell"><text:p text:style-name="tablealignleft">Il s'agit du mécanisme CORS, décrit dans l'article Wikipédia <text:a xlink:type="simple" xlink:href="https://fr.wikipedia.org/wiki/Cross-origin_resource_sharing" text:style-name="Internet_20_link" text:visited-style-name="Visited_20_Internet_20_Link">Cross-origin ressource sharing</text:a>.</text:p></table:table-cell></table:table-row></table:table></draw:text-box></draw:frame></text:p>
      <text:p text:style-name="Text_20_body">uMap permet de contourner cette contrainte en faisant transiter le fichier par le serveur uMap, grâce à l'option <text:span text:style-name="Strong_20_Emphasis">Avec proxy</text:span> qu'il convient alors d'activer. Cette option est associée au menu déroulant <text:span text:style-name="Strong_20_Emphasis">Cacher la requête avec proxy</text:span>, qui permet au serveur uMap de conserver le fichier afin de ne pas le récupérer à chaque affichage de la carte. La durée la plus longue (1 jour) serait ici adaptée.</text:p>
      <text:h text:style-name="Heading_20_4" text:outline-level="4"><text:bookmark-start text:name="__RefHeading___au_sujet_de_la_licence_8"/><text:bookmark-start text:name="au_sujet_de_la_licence"/>Au sujet de la licence<text:bookmark-end text:name="__RefHeading___au_sujet_de_la_licence_8"/><text:bookmark-end text:name="au_sujet_de_la_licence"/></text:h>
      <text:p text:style-name="Text_20_body">Le fichier des emplacements de stations Vélib’ est publié sous la <text:a xlink:type="simple" xlink:href="https://opendatacommons.org/licenses/odbl/" text:style-name="Internet_20_link" text:visited-style-name="Visited_20_Internet_20_Link">licence ODbL</text:a>. Celle-ci exige que le producteur des données soit crédité lors de leur utilisation. Les informations sur le portail open data indique que ce producteur est « Autolib Velib Métropole ». Il convient donc de le citer dans les <text:span text:style-name="Strong_20_Emphasis">Crédits</text:span> de la carte, un onglet du menu <text:span text:style-name="Emphasis">Propriétés de la carte</text:span>. </text:p>
      <text:p text:style-name="Horizontal_20_Line"/>
      <text:p text:style-name="Text_20_body"><draw:frame draw:style-name="mediaright" draw:name="1" text:anchor-type="paragraph" draw:z-index="1" svg:width="10.583333333333cm" svg:height="8.8099099099099cm"><draw:image xlink:href="Pictures/0acbcec1b108d6985f84865ec10b7753.png" xlink:type="simple" xlink:show="embed" xlink:actuate="onLoad"/></draw:frame></text:p>
      <text:h text:style-name="Heading_20_4" text:outline-level="4"><text:bookmark-start text:name="__RefHeading___afficher_le_nom_et_la_capacite_des_stations_9"/><text:bookmark-start text:name="afficher_le_nom_et_la_capacite_des_stations"/>Afficher le nom et la capacité des stations<text:bookmark-end text:name="__RefHeading___afficher_le_nom_et_la_capacite_des_stations_9"/><text:bookmark-end text:name="afficher_le_nom_et_la_capacite_des_stations"/></text:h>
      <text:p text:style-name="Text_20_body">Afin d'afficher le nom et la capacité de chaque station dans une infobulle, nous devons déterminer les clefs permettant d'accéder à ces informations. Pour cela il nous faut observer le fichier GeoJSON. </text:p>
      <text:p text:style-name="Text_20_body">Nous téléchargeons ce fichier depuis l'onglet Export du portail open data, ou collons le lien copié précédemment dans la barre de navigation du navigateur. Soit le fichier est directement affiché dans le navigateur, soit il est téléchargé : une possibilité consiste alors à l'ouvrir dans un éditeur de texte, ou à le déposer dans la fenêtre du navigateur.</text:p>
      <text:p text:style-name="Text_20_body">Dans le bloc <text:span text:style-name="Source_20_Text">properties</text:span> de chaque élément, nous observons plusieurs associations clef-valeur : la propriété <text:span text:style-name="Strong_20_Emphasis">name</text:span> contient le nom de la station, <text:span text:style-name="Strong_20_Emphasis">capacity</text:span> contient le nombre d'emplacements. Ces propriétés correspondent à nos entêtes de colonnes d'un fichier CSV (cf. tuto précédent).</text:p>
      <text:p text:style-name="Text_20_body">Nous pouvons alors configurer le <text:span text:style-name="Strong_20_Emphasis">Gabarit de la popup</text:span> pour afficher ces informations dans l'infobulle de chaque station, comme nous l'avons vu dans le <text:a xlink:type="simple" xlink:href="http://wiki.cartocite.fr/doku.php?id=umap:9_-_je_cree_une_carte_a_partir_dun_tableur#j_insere_le_contenu_du_tableau_dans_les_infobulles" text:style-name="Internet_20_link" text:visited-style-name="Visited_20_Internet_20_Link">tuto précédent</text:a>. Par exemple :</text:p>
      <text:p text:style-name="Preformatted_20_Text"># {name}<text:line-break/>{capacity} emplacements</text:p>
      <text:h text:style-name="Heading_20_3" text:outline-level="3"><text:bookmark-start text:name="__RefHeading___je_combine_deux_calques_pour_les_memes_donnees_10"/><text:bookmark-start text:name="je_combine_deux_calques_pour_les_memes_donnees"/>2. Je combine deux calques pour les mêmes données<text:bookmark-end text:name="__RefHeading___je_combine_deux_calques_pour_les_memes_donnees_10"/><text:bookmark-end text:name="je_combine_deux_calques_pour_les_memes_donnees"/></text:h>
      <text:p text:style-name="Text_20_body">Il y a beaucoup de stations Vélib’ et la carte est un peu dense à l'échelle de Paris. À cette échelle il serait plus intéressant d'avoir une vue d'ensemble de la répartition de l'offre Vélib’ sur la capitale et les communes voisines. </text:p>
      <text:p text:style-name="Text_20_body"><draw:frame draw:style-name="mediaright" draw:name="2" text:anchor-type="paragraph" draw:z-index="2" svg:width="9.921875cm" style:rel-width="100%" svg:height="13.81125cm" style:rel-height="scale"><draw:image xlink:href="Pictures/c56c88a2f1bb091347a7cd8b7117b089.png" xlink:type="simple" xlink:show="embed" xlink:actuate="onLoad"/></draw:frame></text:p>
      <text:h text:style-name="Heading_20_4" text:outline-level="4"><text:bookmark-start text:name="__RefHeading___produire_une_carte_de_chaleur_ou_heatmap_11"/><text:bookmark-start text:name="produire_une_carte_de_chaleur_ou_heatmap"/>Produire une carte de chaleur ou « Heatmap »<text:bookmark-end text:name="__RefHeading___produire_une_carte_de_chaleur_ou_heatmap_11"/><text:bookmark-end text:name="produire_une_carte_de_chaleur_ou_heatmap"/></text:h>
      <text:p text:style-name="Text_20_body">uMap permet de présenter les données d'un calque sous plusieurs formes, avec le menu déroulant <text:span text:style-name="Strong_20_Emphasis">Type de calque</text:span> dans le menu <text:span text:style-name="Emphasis">Propriétés du calque</text:span>. Les différents types de calques sont :</text:p>
      <text:list text:style-name="List_20_1" text:continue-numbering="false">
        <text:list-item>
          <text:p text:style-name="List_20_1_Content_First"> <text:span text:style-name="Strong_20_Emphasis">Par défaut</text:span> : chaque donnée est affichée individuellement.</text:p>
        </text:list-item>
        <text:list-item>
          <text:p text:style-name="List_20_1_Content"> <text:span text:style-name="Strong_20_Emphasis">Avec cluster</text:span> : les points proches sont regroupés en un seul cercle.</text:p>
        </text:list-item>
        <text:list-item>
          <text:p text:style-name="List_20_1_Content"> <text:span text:style-name="Strong_20_Emphasis">Heatmap</text:span> : les données sont représentées sous forme de <text:span text:style-name="Emphasis">carte de chaleur</text:span>.</text:p>
        </text:list-item>
        <text:list-item>
          <text:p text:style-name="List_20_1_Content_Last"> <text:span text:style-name="Strong_20_Emphasis">Cloroplèthe</text:span> : cet affichage est adapté aux polygones, et permet de graduer leur couleur.</text:p>
        </text:list-item>
      </text:list>
      <text:p text:style-name="Text_20_body">Les types <text:span text:style-name="Emphasis">Avec cluster</text:span> et <text:span text:style-name="Emphasis">Heatmap</text:span> sont plutôt adaptés aux calques contenant uniquement des points. Lorsqu'on choisit un de ces modes, un onglet de configuration apparaît. Pour le type <text:span text:style-name="Emphasis">Heatmap</text:span>, l'onglet <text:span text:style-name="Strong_20_Emphasis">Heatmap: paramètres</text:span> permet d'ajuster l'intensité – ou <text:span text:style-name="Emphasis">chaleur</text:span> – de la carte (du bleu glacial au rouge brûlant), et de sélectionner une propriété pour évaluer cette <text:span text:style-name="Emphasis">chaleur</text:span>. Celle-ci doit correspondre à une propriété de nos données contenant des valeurs numériques. Si aucune propriété n'est définie, chaque point a la même valeur et seule la densité géographique des points influe sur la <text:span text:style-name="Emphasis">heatmap</text:span>.</text:p>
      <text:p text:style-name="Text_20_body">Notre fichier de stations contient justement la propriété <text:span text:style-name="Source_20_Text">capacity</text:span>, qui correspond au nombre d'emplacements de chaque station – un bon critère pour représenter l'offre de vélos en libre-service. Quant au <text:span text:style-name="Strong_20_Emphasis">Rayon de heatmap</text:span>, un curseur permet de l'ajuster avec effet immédiat sur la carte. Il est judicieux de tester ce rayon à différents niveaux de zoom de la carte, afin que la carte révèle bien les données.</text:p>
      <text:h text:style-name="Heading_20_4" text:outline-level="4"><text:bookmark-start text:name="__RefHeading___dupliquer_le_calque_12"/><text:bookmark-start text:name="dupliquer_le_calque"/>Dupliquer le calque<text:bookmark-end text:name="__RefHeading___dupliquer_le_calque_12"/><text:bookmark-end text:name="dupliquer_le_calque"/></text:h>
      <text:p text:style-name="Text_20_body">Le type d'affichage d'un calque s'applique quel que soit le niveau de zoom. Or aux niveaux de zooms élevés, à l'échelle du quartier, il est plus intéressant de montrer les stations individuelles que la carte de chaleur. Nous allons combiner les 2 représentations en créant 2 calques qui utilisent les mêmes données, l'un affichant les stations individuelles, l'autre sous forme de Heatmap. L'astuce consiste ensuite à activer ou désactiver chaque calque en fonction du niveau de zoom.</text:p>
      <text:p text:style-name="Text_20_body">Procédons par étapes :</text:p>
      <text:list text:style-name="Numbering_20_1" text:continue-numbering="false">
        <text:list-item>
          <text:p text:style-name="Numbering_20_1_Content_First"> Dupliquons notre calque avec l'opération <text:span text:style-name="Strong_20_Emphasis">Cloner</text:span> disponible dans l'onglet <text:span text:style-name="Strong_20_Emphasis">Opérations avancées</text:span> du panneau Propriétés du calque.</text:p>
        </text:list-item>
        <text:list-item>
          <text:p text:style-name="Numbering_20_1_Content"> Le panneau Propriétés du nouveau calque est alors affiché : renommons ce calque, par exemple « Heatmap stations Vélib’ ».</text:p>
        </text:list-item>
        <text:list-item>
          <text:p text:style-name="Numbering_20_1_Content"> Changeons le type de calque pour <text:span text:style-name="Strong_20_Emphasis">Heatmap</text:span>, l'onglet <text:span text:style-name="Strong_20_Emphasis">Heatmap: paramètres</text:span> apparaît.</text:p>
        </text:list-item>
        <text:list-item>
          <text:p text:style-name="Numbering_20_1_Content"> Dans cet onglet, saisissons le nom de la propriété – <text:span text:style-name="Source_20_Text">capacity</text:span> – et ajustons le <text:span text:style-name="Strong_20_Emphasis">rayon de heatmap</text:span> (une valeur autour de 30 fonctionne bien pour ce jeu de données)</text:p>
        </text:list-item>
        <text:list-item>
          <text:p text:style-name="Numbering_20_1_Content"> Dans l'onglet <text:span text:style-name="Strong_20_Emphasis">Données distantes</text:span>, configurons le calque pour qu'il s'affiche <text:span text:style-name="Strong_20_Emphasis">jusqu'au zoom</text:span> 15.</text:p>
        </text:list-item>
        <text:list-item>
          <text:p text:style-name="Numbering_20_1_Content_Last"> De la même manière, configurons le calque initial pour qu'il s'affiche <text:span text:style-name="Strong_20_Emphasis">à partir du zoom</text:span> 15.</text:p>
        </text:list-item>
      </text:list>
      <text:p text:style-name="Text_20_body">Nous faisons ici le choix de superposer, au zoom 15, la heatmap aux stations individuelles. Cela produit une transition entre les 2 modes de représentation, et permet de repérer les stations avec un grand nombre d'emplacements.</text:p>
      <text:p text:style-name="Text_20_body">Notez que nous n'avons pas eu besoin de préciser l'URL des données distantes et leur format : ces paramètres ont été conservés lors de la duplication du calque. </text:p>
      <text:h text:style-name="Heading_20_3" text:outline-level="3"><text:bookmark-start text:name="__RefHeading___j_utilise_des_donnees_dynamiques_13"/><text:bookmark-start text:name="j_utilise_des_donnees_dynamiques"/>3. J'utilise des données dynamiques<text:bookmark-end text:name="__RefHeading___j_utilise_des_donnees_dynamiques_13"/><text:bookmark-end text:name="j_utilise_des_donnees_dynamiques"/></text:h>
      <text:p text:style-name="Text_20_body">Un autre jeu de données du portail open data s'intitule « Vélib - Vélos et bornes - Disponibilité temps réel » : <text:a xlink:type="simple" xlink:href="https://opendata.paris.fr/explore/dataset/velib-disponibilite-en-temps-reel/" text:style-name="Internet_20_link" text:visited-style-name="Visited_20_Internet_20_Link">https://opendata.paris.fr/explore/dataset/velib-disponibilite-en-temps-reel/</text:a>.</text:p>
      <text:p text:style-name="Text_20_body">Nous pouvons utiliser ces données <text:span text:style-name="Emphasis">en temps réel</text:span> – en réalité avec un léger différé – pour alimenter notre carte uMap, et afficher le nombre de places et de vélos disponibles. La procédure est la même que ci-dessus, à une nuance près : l'option <text:span text:style-name="Strong_20_Emphasis">Dynamique</text:span> de l'onglet <text:span text:style-name="Strong_20_Emphasis">Données distantes</text:span> doit être activée. Elle indique à uMap de récupérer les données à chaque affichage de la carte, c'est-à-dire à chaque fois que la carte est déplacée, zoomée ou dézoomée. Pour autant, ces données ne seront pas automatiquement mises à jour par uMap à un intervalle de temps régulier : c'est à l'utilisateur de rafraîchir la page web ou de déplacer la carte.</text:p>
      <text:p text:style-name="Text_20_body"><draw:frame draw:style-name="mediaright" draw:name="3" text:anchor-type="paragraph" draw:z-index="3" svg:width="9.763125cm" style:rel-width="100%" svg:height="9.4720833333333cm" style:rel-height="scale"><draw:image xlink:href="Pictures/4c3adc340f724295f7f5b5f726657ce3.png" xlink:type="simple" xlink:show="embed" xlink:actuate="onLoad"/></draw:frame>
Il reste à modifier notre gabarit de popup pour afficher les disponibilités en temps réel. Pour identifier le nom des propriétés, nous pouvons utiliser l'onglet <text:span text:style-name="Strong_20_Emphasis">API</text:span> sur le portail open data : le panneau <text:span text:style-name="Strong_20_Emphasis">Résultats</text:span> montre un extrait des données avec toutes leurs propriétés. Ces propriétés sont les mêmes que pour l'export GeoJSON. Voici un exemple possible de gabarit de popup :</text:p>
      <text:p text:style-name="Preformatted_20_Text"># {name}<text:line-break/>{capacity} emplacements dont {numdocksavailable} libres<text:line-break/>{numbikesavailable} vélos disponibles dont {ebike} VAE</text:p>
      <text:p text:style-name="Horizontal_20_Line"/>
      <text:p text:style-name="Text_20_body"><draw:frame draw:style-name="mediaright" draw:name="4" text:anchor-type="paragraph" draw:z-index="4" svg:width="10.795cm" svg:height="23.891875cm"><draw:image xlink:href="Pictures/cc33be79ed39a7ac585bf632e4cb7212.png" xlink:type="simple" xlink:show="embed" xlink:actuate="onLoad"/></draw:frame></text:p>
      <text:h text:style-name="Heading_20_4" text:outline-level="4"><text:bookmark-start text:name="__RefHeading___filtrer_les_donnees_a_la_source_14"/><text:bookmark-start text:name="filtrer_les_donnees_a_la_source"/>Filtrer les données à la source<text:bookmark-end text:name="__RefHeading___filtrer_les_donnees_a_la_source_14"/><text:bookmark-end text:name="filtrer_les_donnees_a_la_source"/></text:h>
      <text:p text:style-name="Text_20_body">Le panneau Résultats dans l'onglet <text:span text:style-name="Strong_20_Emphasis">API</text:span> nous montre l'existence de la propriété <text:span text:style-name="Source_20_Text">is_installed</text:span>. Celle-ci permet de détecter des stations qui ne sont pas en service, que nous ne souhaitons pas afficher sur notre carte.</text:p>
      <text:p text:style-name="Text_20_body">Le panneau <text:span text:style-name="Strong_20_Emphasis">Requête pour l'appel API</text:span> permet de générer une requête, affichée sous ce panneau (<text:span text:style-name="Strong_20_Emphasis">URL de l'appel API</text:span>), et de visualiser les données produites par cette requête dans le panneau <text:span text:style-name="Strong_20_Emphasis">Résultats</text:span>. Il permet également d'ajouter des paramètres à la requête, pour filtrer les données produites. Le paramètre <text:span text:style-name="Strong_20_Emphasis">refine</text:span> permet de filtrer les données en fonction de la valeur d'une ou plusieurs propriétés. Si nous indiquons <text:span text:style-name="Source_20_Text">is_installed</text:span> pour le nom de la propriété et <text:span text:style-name="Source_20_Text">NON</text:span> pour la valeur, nous pouvons voir le nombre de stations qui ne sont pas en service, et que nous ne voulons pas intégrer à notre carte.</text:p>
      <text:p text:style-name="Text_20_body">Les données produites à l'aide cet onglet <text:span text:style-name="Strong_20_Emphasis">API</text:span> sont au format GBFS, qui n'est pas connu de uMap. Les requêtes d'export au format GeoJSON acceptent les mêmes paramètres. Pour produire les données filtrées au format GeoJSON, nous devons donc éditer la requête <text:span text:style-name="Emphasis">à la main</text:span>. Procédons par étapes <text:span text:style-name="Emphasis">un peu geek</text:span> :</text:p>
      <text:list text:style-name="Numbering_20_1" text:continue-numbering="false">
        <text:list-item>
          <text:p text:style-name="Numbering_20_1_Content_First"> Saisir <text:span text:style-name="Source_20_Text">is_installed</text:span> et <text:span text:style-name="Source_20_Text">OUI</text:span> dans le champ <text:span text:style-name="Strong_20_Emphasis">refine</text:span></text:p>
        </text:list-item>
        <text:list-item>
          <text:p text:style-name="Numbering_20_1_Content"> Supprimer la valeur du champ <text:span text:style-name="Source_20_Text">limit</text:span>, car nous ne voulons pas <text:span text:style-name="Emphasis">limiter</text:span> la réponse de la requête à 20 stations.</text:p>
        </text:list-item>
        <text:list-item>
          <text:p text:style-name="Numbering_20_1_Content"> Observons la requête générée : <text:span text:style-name="Source_20_Text">/api/explore/v2.1/catalog/datasets/velib-disponibilite-en-temps-reel/records?refine=is_installed%3AOUI</text:span>, elle se compose de 3 sections :</text:p>
          <text:list text:style-name="List_20_1">
            <text:list-item>
              <text:p text:style-name="List_20_1_Content"> l'URL de base, jusqu'au dernier caractère <text:span text:style-name="Strong_20_Emphasis"><text:span text:style-name="Source_20_Text">/</text:span></text:span></text:p>
            </text:list-item>
            <text:list-item>
              <text:p text:style-name="List_20_1_Content"> le <text:span text:style-name="Strong_20_Emphasis">endpoint</text:span> <text:span text:style-name="Source_20_Text">records</text:span> suivi du caractère <text:span text:style-name="Strong_20_Emphasis"><text:span text:style-name="Source_20_Text">?</text:span></text:span></text:p>
            </text:list-item>
            <text:list-item>
              <text:p text:style-name="List_20_1_Content"> le paramètre <text:span text:style-name="Source_20_Text">refine=is_installed%3AOUI</text:span> (<text:span text:style-name="Source_20_Text">%3A</text:span> est l'<text:span text:style-name="Emphasis">encodage</text:span> du caractère <text:span text:style-name="Strong_20_Emphasis"><text:span text:style-name="Source_20_Text">:</text:span></text:span>)</text:p>
            </text:list-item>
          </text:list>
        </text:list-item>
        <text:list-item>
          <text:p text:style-name="Numbering_20_1_Content"> Prenons la requête générée pour l'export GeoJSON : <text:span text:style-name="Source_20_Text"><text:a xlink:type="simple" xlink:href="https://opendata.paris.fr/api/explore/v2.1/catalog/datasets/velib-disponibilite-en-temps-reel/exports/geojson?lang=fr&amp;timezone=Europe%2FBerlin" text:style-name="Internet_20_link" text:visited-style-name="Visited_20_Internet_20_Link">https://opendata.paris.fr/api/explore/v2.1/catalog/datasets/velib-disponibilite-en-temps-reel/exports/geojson?lang=fr&amp;timezone=Europe%2FBerlin</text:a></text:span>, elle se compose des mêmes sections :</text:p>
          <text:list text:style-name="List_20_1">
            <text:list-item>
              <text:p text:style-name="List_20_1_Content"> l'URL de base : <text:span text:style-name="Source_20_Text"><text:a xlink:type="simple" xlink:href="https://opendata.paris.fr/api/explore/v2.1/catalog/datasets/velib-disponibilite-en-temps-reel/exports/" text:style-name="Internet_20_link" text:visited-style-name="Visited_20_Internet_20_Link">https://opendata.paris.fr/api/explore/v2.1/catalog/datasets/velib-disponibilite-en-temps-reel/exports/</text:a></text:span></text:p>
            </text:list-item>
            <text:list-item>
              <text:p text:style-name="List_20_1_Content"> le endpoint <text:span text:style-name="Source_20_Text">geojson?</text:span></text:p>
            </text:list-item>
            <text:list-item>
              <text:p text:style-name="List_20_1_Content"> la liste de paramètres <text:span text:style-name="Source_20_Text">lang=fr&amp;timezone=Europe%2FBerlin</text:span> (<text:span text:style-name="Source_20_Text">%2F</text:span> est l'encodage du caractère <text:span text:style-name="Strong_20_Emphasis"><text:span text:style-name="Source_20_Text">&amp;</text:span></text:span> qui permet de séparer plusieurs paramètres)</text:p>
            </text:list-item>
          </text:list>
        </text:list-item>
        <text:list-item>
          <text:p text:style-name="Numbering_20_1_Content_Last"> Nous pouvons combiner l'URL et le endpoint de la requête GeoJSON, suivi du paramètre <text:span text:style-name="Source_20_Text">refine=is_installed%3AOUI</text:span> (les paramètres <text:span text:style-name="Source_20_Text">lang</text:span> et <text:span text:style-name="Source_20_Text">timezone</text:span> ne sont ici pas utiles) :</text:p>
        </text:list-item>
      </text:list>
      <text:p text:style-name="Preformatted_20_Text">https://opendata.paris.fr/api/explore/v2.1/catalog/datasets/velib-disponibilite-en-temps-reel/exports/geojson?refine=is_installed%3AOUI</text:p>
      <text:p text:style-name="Text_20_body">Utiliser cette requête comme URL des données distantes de notre calque <text:span text:style-name="Strong_20_Emphasis">Stations Vélib’</text:span> permet de n'afficher que les stations en service.</text:p>
      <text:p text:style-name="Text_20_body">Notez que pouvons aussi utiliser le paramètre <text:span text:style-name="Source_20_Text">exclude</text:span> pour exclure les stations dont la propriété <text:span text:style-name="Source_20_Text">is_installed</text:span> a la valeur <text:span text:style-name="Source_20_Text">NON</text:span>. Nous pouvons utiliser ce même mécanisme pour exclure les stations qui n'ont aucun vélo disponible :</text:p>
      <text:p text:style-name="Preformatted_20_Text">https://opendata.paris.fr/api/explore/v2.1/catalog/datasets/velib-disponibilite-en-temps-reel/exports/geojson?exclude=is_installed%3ANON&amp;exclude=numbikesavailable%3A0</text:p>
      <text:h text:style-name="Heading_20_3" text:outline-level="3"><text:bookmark-start text:name="__RefHeading___j_injecte_des_parametres_dans_la_requete_15"/><text:bookmark-start text:name="j_injecte_des_parametres_dans_la_requete"/>4. J'injecte des paramètres dans la requête<text:bookmark-end text:name="__RefHeading___j_injecte_des_parametres_dans_la_requete_15"/><text:bookmark-end text:name="j_injecte_des_parametres_dans_la_requete"/></text:h>
      <text:p text:style-name="Text_20_body">uMap permet d'injecter dans une requête des paramètres, avec la syntaxe <text:span text:style-name="Source_20_Text">{paramX}</text:span>. Ces paramètres dépendent de l'état de la carte au moment de l'envoi de la requête :</text:p>
      <text:list text:style-name="List_20_1" text:continue-numbering="false">
        <text:list-item>
          <text:p text:style-name="List_20_1_Content_First"> les coordonnées du centre de la carte : {lat} et {lng}</text:p>
        </text:list-item>
        <text:list-item>
          <text:p text:style-name="List_20_1_Content"> la <text:span text:style-name="Emphasis">bounding_box</text:span> de la carte : {bbox} ou {west}, {south}, {east} et {north}</text:p>
        </text:list-item>
        <text:list-item>
          <text:p text:style-name="List_20_1_Content_Last"> le niveau de zoom : {zoom} </text:p>
        </text:list-item>
      </text:list>
      <text:p text:style-name="Text_20_body">Le portail open data peut prendre en compte certains de ces paramètres pour affiner la requête. Notre objectif est ici de récupérer la disponibilité des stations se trouvant <text:span text:style-name="Strong_20_Emphasis">dans la partie visible de la carte</text:span>, c'est-à-dire dans la <text:span text:style-name="Emphasis">bounding_box</text:span>. Cela permet de réduire le volume de données transférées, et de les afficher plus rapidement.</text:p>
      <text:h text:style-name="Heading_20_4" text:outline-level="4"><text:bookmark-start text:name="__RefHeading___j_utilise_la_console_d_api_de_la_plateforme_open_data_16"/><text:bookmark-start text:name="j_utilise_la_console_d_api_de_la_plateforme_open_data"/>J'utilise la console d'API de la plateforme open data<text:bookmark-end text:name="__RefHeading___j_utilise_la_console_d_api_de_la_plateforme_open_data_16"/><text:bookmark-end text:name="j_utilise_la_console_d_api_de_la_plateforme_open_data"/></text:h>
      <text:p text:style-name="Text_20_body">L'onglet API du jeu de données permet d'accéder à la <text:span text:style-name="Strong_20_Emphasis">console d'API complète</text:span>. Nous choisissons, dans la section Dataset, le <text:span text:style-name="Emphasis">endpoint</text:span> <text:span text:style-name="Strong_20_Emphasis">Export a dataset</text:span>. 
<draw:frame draw:style-name="mediacenter" draw:name="5" text:anchor-type="paragraph" draw:z-index="5" svg:width="28.363333333333cm" style:rel-width="100%" svg:height="8.1227083333333cm" style:rel-height="scale"><draw:image xlink:href="Pictures/b2f9265246919a88d3214becefea0933.png" xlink:type="simple" xlink:show="embed" xlink:actuate="onLoad"/></draw:frame></text:p>
      <text:p text:style-name="Text_20_body">Apparaît alors un formulaire où nous pouvons renseigner les différents paramètres :</text:p>
      <text:list text:style-name="List_20_1" text:continue-numbering="false">
        <text:list-item>
          <text:p text:style-name="List_20_1_Content_First"> <text:span text:style-name="Strong_20_Emphasis">dataset_id</text:span> est l'identifiant du jeu de données : <text:span text:style-name="Source_20_Text">velib-disponibilite-en-temps-reel</text:span></text:p>
        </text:list-item>
        <text:list-item>
          <text:p text:style-name="List_20_1_Content"> pour le <text:span text:style-name="Strong_20_Emphasis">format</text:span> nous sélectionnons <text:span text:style-name="Source_20_Text">geojson</text:span></text:p>
        </text:list-item>
        <text:list-item>
          <text:p text:style-name="List_20_1_Content_Last"> nous pouvons à nouveau filtrer les stations en service avec le paramètre <text:span text:style-name="Strong_20_Emphasis">refine</text:span> : <text:span text:style-name="Source_20_Text">is_installed:OUI</text:span></text:p>
        </text:list-item>
      </text:list>
      <text:p text:style-name="Text_20_body"><draw:frame draw:style-name="mediacenter" draw:name="6" text:anchor-type="paragraph" draw:z-index="6" svg:width="27.94cm" style:rel-width="100%" svg:height="8.89cm" style:rel-height="scale"><draw:image xlink:href="Pictures/ef5a7788a072be74474d029145b93a65.png" xlink:type="simple" xlink:show="embed" xlink:actuate="onLoad"/></draw:frame></text:p>
      <text:p text:style-name="Text_20_body">Définissons le paramètre <text:span text:style-name="Strong_20_Emphasis">where</text:span> avec la fonction <text:span text:style-name="Source_20_Text">in_bbox()</text:span> (voir la <text:a xlink:type="simple" xlink:href="https://help.opendatasoft.com/apis/ods-explore-v2/#section/ODSQL-predicates/in_bbox()" text:style-name="Internet_20_link" text:visited-style-name="Visited_20_Internet_20_Link">documentation OpenDataSoft</text:a>) et – pour l'instant – des latitudes et longitudes fixes (quelque part à Paris) :
<draw:frame draw:style-name="mediacenter" draw:name="7" text:anchor-type="paragraph" draw:z-index="7" svg:width="27.94cm" style:rel-width="100%" svg:height="4.9477083333333cm" style:rel-height="scale"><draw:image xlink:href="Pictures/645d0d30bceca605beb38fffeb5d0b49.png" xlink:type="simple" xlink:show="embed" xlink:actuate="onLoad"/></draw:frame>
<text:span text:style-name="Strong_20_Emphasis">coordonnees_geo</text:span> est le nom du champ contenant la géométrie dans les données d'origine, que l'on peut trouver en les exportant dans un format autre que GeoJSON.</text:p>
      <text:p text:style-name="Text_20_body">Testons maintenant que la requête fonctionne en cliquant sur <text:span text:style-name="Strong_20_Emphasis">Execute</text:span> : le code de réponse 200 indique que la requête a fonctionné, et il est possible de télécharger le fichier résultant.</text:p>
      <text:p text:style-name="Text_20_body"><draw:frame draw:style-name="mediacenter" draw:name="8" text:anchor-type="paragraph" draw:z-index="8" svg:width="26.9875cm" style:rel-width="100%" svg:height="12.726458333333cm" style:rel-height="scale"><draw:image xlink:href="Pictures/b8cab1d425a24815d1dfec23f99e9f61.png" xlink:type="simple" xlink:show="embed" xlink:actuate="onLoad"/></draw:frame></text:p>
      <text:h text:style-name="Heading_20_4" text:outline-level="4"><text:bookmark-start text:name="__RefHeading___je_dynamise_la_requete_17"/><text:bookmark-start text:name="je_dynamise_la_requete"/>Je dynamise la requête<text:bookmark-end text:name="__RefHeading___je_dynamise_la_requete_17"/><text:bookmark-end text:name="je_dynamise_la_requete"/></text:h>
      <text:p text:style-name="Text_20_body">Modifions maintenant notre requête <text:span text:style-name="Emphasis">statique</text:span> (tous les paramètres sont fixes) pour la rendre <text:span text:style-name="Emphasis">dynamique</text:span>, en remplaçant les coordonnées de la bounding_box par les paramètres qui seront injectés par uMap. Nous n'utilisons pas ici le paramètre <text:span text:style-name="Source_20_Text">{bbox}</text:span>, car l'ordre des valeurs ne correspond pas à celui attendu par l'API open data. La fonction s'écrit alors :</text:p>
      <text:p text:style-name="Preformatted_20_Text">in_bbox(coordonnees_geo,{south},{west},{north},{east})</text:p>
      <text:p text:style-name="Text_20_body">ce qui donne avec l'encodage :</text:p>
      <text:p text:style-name="Preformatted_20_Text">in_bbox%28coordonnees_geo%2C{south}%2C{west}%2C{north}9%2C{east}%29</text:p>
      <text:p text:style-name="Text_20_body">La requête encodée complète est donc :</text:p>
      <text:p text:style-name="Preformatted_20_Text">https://opendata.paris.fr/api/explore/v2.1/catalog/datasets/velib-disponibilite-en-temps-reel/exports/geojson?where=in_bbox%28coordonnees_geo%2C{south}%2C{west}%2C{north}9%2C{east}%29&amp;limit=-1&amp;refine=is_installed%3AOUI</text:p>
      <text:p text:style-name="Text_20_body">Il ne reste plus qu'à utiliser cette requête comme URL pour nos données distantes.</text:p>
      <text:p text:style-name="Text_20_body">Notez qu'il n'est pas nécessaire d'utiliser la forme encodée, car uMap procédera à l'encodage. L'URL peut donc être plus lisible :</text:p>
      <text:p text:style-name="Preformatted_20_Text">https://opendata.paris.fr/api/explore/v2.1/catalog/datasets/velib-disponibilite-en-temps-reel/exports/geojson?where=in_bbox(coordonnees_geo,{south},{west},{north},{east})&amp;limit=-1&amp;refine=is_installed:OUI</text:p>
      <text:h text:style-name="Heading_20_2" text:outline-level="2"><text:bookmark-start text:name="__RefHeading___faisons_le_point_18"/><text:bookmark-start text:name="faisons_le_point"/>Faisons le point<text:bookmark-end text:name="__RefHeading___faisons_le_point_18"/><text:bookmark-end text:name="faisons_le_point"/></text:h>
      <text:p text:style-name="Text_20_body">La carte produite pour ce tuto est visible ici : <text:a xlink:type="simple" xlink:href="http://u.osmfr.org/m/1051915/" text:style-name="Internet_20_link" text:visited-style-name="Visited_20_Internet_20_Link">http://u.osmfr.org/m/1051915/</text:a></text:p>
      <text:p text:style-name="Text_20_body">Nous avons vu comment <text:span text:style-name="Strong_20_Emphasis">exploiter des données open data</text:span> sans les télécharger, ce qui permet que notre carte reste à jour (à condition bien sûr que les données soient actualisées par leur producteur). Nous avons également vu comment <text:span text:style-name="Strong_20_Emphasis">optimiser la requête</text:span> en injectant la <text:span text:style-name="Emphasis">bounding box</text:span> de la partie visible de la carte.</text:p>
      <text:p text:style-name="Text_20_body">D'autres sites mettent à disposition des données via une API, l'enjeu est alors de s'approprier la syntaxe des requêtes en lisant la documentation et testant les requêt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0.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40.94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14::16:43</meta:creation-date>
    <dc:creator>Generated</dc:creator>
    <dc:date>2026-08-21T14::16:43</dc:date>
    <dc:language>en-US</dc:language>
    <meta:editing-cycles>1</meta:editing-cycles>
    <meta:editing-duration>PT0S</meta:editing-duration>
    <dc:title>umap:10_-_j_integre_des_donnees_distantes</dc:title>
  </office:meta>
</office:document-meta>
</file>