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9fd6a7a69d2f48ab84a3270cbc0ff9c.png"/>
  <manifest:file-entry manifest:media-type="image/png" manifest:full-path="Pictures/d6835c507f7ace689ea8339d0387cd9f.png"/>
  <manifest:file-entry manifest:media-type="image/png" manifest:full-path="Pictures/6b7764be0dad8332d689f9bb4b7e0aff.png"/>
  <manifest:file-entry manifest:media-type="image/png" manifest:full-path="Pictures/57adcfe0cd1a237d60cedef0f6fe1f24.png"/>
  <manifest:file-entry manifest:media-type="image/png" manifest:full-path="Pictures/38291b5f8e0098b9feae7d696b3087a9.png"/>
  <manifest:file-entry manifest:media-type="image/png" manifest:full-path="Pictures/faf37c644785c41806e8821152c39451.png"/>
  <manifest:file-entry manifest:media-type="image/png" manifest:full-path="Pictures/4da65b70e95bd38116d74245e6064915.png"/>
  <manifest:file-entry manifest:media-type="image/png" manifest:full-path="Pictures/f748bd46b3bbc253b9efa464e1a5d4ce.png"/>
  <manifest:file-entry manifest:media-type="image/png" manifest:full-path="Pictures/aea33eadaf5fa339e4812dd1db9ad4b3.png"/>
  <manifest:file-entry manifest:media-type="image/png" manifest:full-path="Pictures/0b965fddee92cfae1c37b27efbcbe44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0.5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map:5_-_je_cree_des_infobulles_multimedia"/><text:bookmark-start text:name="__RefHeading___je_cree_des_infobulles_multimedia_1"/><text:bookmark-start text:name="je_cree_des_infobulles_multimedia"/>Je crée des infobulles multimédia<text:bookmark-end text:name="__RefHeading___je_cree_des_infobulles_multimedia_1"/><text:bookmark-end text:name="je_cree_des_infobulles_multimedia"/></text:h>
      <text:h text:style-name="Heading_20_2" text:outline-level="2"><text:bookmark-start text:name="__RefHeading___ce_que_nous_allons_apprendre_2"/><text:bookmark-start text:name="ce_que_nous_allons_apprendre"/>Ce que nous allons apprendre<text:bookmark-end text:name="__RefHeading___ce_que_nous_allons_apprendre_2"/><text:bookmark-end text:name="ce_que_nous_allons_apprendre"/></text:h>
      <text:list text:style-name="List_20_1" text:continue-numbering="false">
        <text:list-item>
          <text:p text:style-name="List_20_1_Content_First"> Formater le texte des infobulles</text:p>
        </text:list-item>
        <text:list-item>
          <text:p text:style-name="List_20_1_Content"> Ajouter un lien vers une page Web</text:p>
        </text:list-item>
        <text:list-item>
          <text:p text:style-name="List_20_1_Content"> Insérer une photo et définir sa taille</text:p>
        </text:list-item>
        <text:list-item>
          <text:p text:style-name="List_20_1_Content_Last"> Intégrer une vidéo</text:p>
        </text:list-item>
      </text:list>
      <text:h text:style-name="Heading_20_2" text:outline-level="2"><text:bookmark-start text:name="__RefHeading___procedons_par_etapes_3"/><text:bookmark-start text:name="procedons_par_etapes"/>Procédons par étapes<text:bookmark-end text:name="__RefHeading___procedons_par_etapes_3"/><text:bookmark-end text:name="procedons_par_etapes"/></text:h>
      <text:p text:style-name="Text_20_body"><draw:frame draw:style-name="mediaright" draw:name="0" text:anchor-type="paragraph" draw:z-index="0" svg:width="12.567708333333cm" svg:height="8.73125cm"><draw:image xlink:href="Pictures/69fd6a7a69d2f48ab84a3270cbc0ff9c.png" xlink:type="simple" xlink:show="embed" xlink:actuate="onLoad"/></draw:frame>
Nous avons vu dans le tutoriel <text:a xlink:type="simple" xlink:href="http://wiki.cartocite.fr/doku.php?id=umap:1_-_je_consulte_une_carte_umap" text:style-name="Internet_20_link" text:visited-style-name="Visited_20_Internet_20_Link">Je consulte une carte uMap</text:a> comment associer un nom et une description à un élément de la carte. Ce nom et cette description sont affichés dans une infobulle (<text:span text:style-name="Emphasis">popup</text:span> en anglais) qui apparaît lorsqu'on clique sur l'élément. </text:p>
      <text:p text:style-name="Text_20_body">Le contenu de cette infobulle peut être enrichi de plusieurs manières :</text:p>
      <text:list text:style-name="List_20_1" text:continue-numbering="false">
        <text:list-item>
          <text:p text:style-name="List_20_1_Content_First"> en formatant le texte : titres, caractères gras et italiques</text:p>
        </text:list-item>
        <text:list-item>
          <text:p text:style-name="List_20_1_Content"> en insérant un ou plusieurs liens vers une page Web</text:p>
        </text:list-item>
        <text:list-item>
          <text:p text:style-name="List_20_1_Content_Last"> en insérant une image ou une vidéo</text:p>
        </text:list-item>
      </text:list>
      <text:p text:style-name="Text_20_body">Mettre en forme une infobulle nécessite d'utiliser une syntaxe décrite en cliquant sur le point d'interrogation visible à droite de l'intitulé <text:span text:style-name="Strong_20_Emphasis">description</text:span>, reprise ci-contre. </text:p>
      <text:p text:style-name="Horizontal_20_Line"/>
      <text:h text:style-name="Heading_20_3" text:outline-level="3"><text:bookmark-start text:name="__RefHeading___mettre_en_forme_le_texte_d_une_infobulle_4"/><text:bookmark-start text:name="mettre_en_forme_le_texte_d_une_infobulle"/>1. Mettre en forme le texte d'une infobulle<text:bookmark-end text:name="__RefHeading___mettre_en_forme_le_texte_d_une_infobulle_4"/><text:bookmark-end text:name="mettre_en_forme_le_texte_d_une_infobulle"/></text:h>
      <text:p text:style-name="Text_20_body"><draw:frame draw:style-name="mediaright" draw:name="1" text:anchor-type="paragraph" draw:z-index="1" svg:width="7.4877083333333cm" style:rel-width="100%" svg:height="8.7047916666667cm" style:rel-height="scale"><draw:image xlink:href="Pictures/d6835c507f7ace689ea8339d0387cd9f.png" xlink:type="simple" xlink:show="embed" xlink:actuate="onLoad"/></draw:frame>
Un exemple vaut mieux que de longues explications : la description ci-dessous produit l'infobulle à droite.</text:p>
      <text:p text:style-name="Text_20_body"><draw:frame draw:style-name="mediacenter" draw:name="2" text:anchor-type="paragraph" draw:z-index="2" svg:width="9.9747916666667cm" style:rel-width="100%" svg:height="6.588125cm" style:rel-height="scale"><draw:image xlink:href="Pictures/6b7764be0dad8332d689f9bb4b7e0aff.png" xlink:type="simple" xlink:show="embed" xlink:actuate="onLoad"/></draw:frame></text:p>
      <text:p text:style-name="Text_20_body">Notez les points suivants :</text:p>
      <text:list text:style-name="List_20_1" text:continue-numbering="false">
        <text:list-item>
          <text:p text:style-name="List_20_1_Content_First"> une ligne commençant par <text:span text:style-name="Source_20_Text">#</text:span> définit une ligne titre, un <text:span text:style-name="Strong_20_Emphasis">caractère espace</text:span> doit être placé entre le caractère <text:span text:style-name="Source_20_Text">#</text:span> et le texte du titre</text:p>
        </text:list-item>
        <text:list-item>
          <text:p text:style-name="List_20_1_Content"> une <text:span text:style-name="Strong_20_Emphasis">zone vide</text:span> est ajoutée automatiquement en-dessous de chaque titre</text:p>
        </text:list-item>
        <text:list-item>
          <text:p text:style-name="List_20_1_Content"> il est possible de combiner caractères gras et italiques en utilisant <text:span text:style-name="Source_20_Text">***</text:span></text:p>
        </text:list-item>
        <text:list-item>
          <text:p text:style-name="List_20_1_Content_Last"> le triangle en bas à gauche du champ de saisie permet de l'agrandir</text:p>
        </text:list-item>
      </text:list>
      <text:h text:style-name="Heading_20_3" text:outline-level="3"><text:bookmark-start text:name="__RefHeading___ajouter_un_lien_vers_une_page_web_5"/><text:bookmark-start text:name="ajouter_un_lien_vers_une_page_web"/>2. Ajouter un lien vers une page Web<text:bookmark-end text:name="__RefHeading___ajouter_un_lien_vers_une_page_web_5"/><text:bookmark-end text:name="ajouter_un_lien_vers_une_page_web"/></text:h>
      <text:p text:style-name="Text_20_body">Reprenons <text:a xlink:type="simple" xlink:href="http://u.osmfr.org/m/64936/" text:style-name="Internet_20_link" text:visited-style-name="Visited_20_Internet_20_Link">la carte de nos vacances à Crozon</text:a>. Au 3ème jour de vacances un fort vent d'Ouest nous amène à aller dans l'Anse de Morgat, bien abritée du vent. Nous décidons de documenter cette visite sur la carte. Nous ajoutons un marqueur sur la carte, puis découvrons avec intérêt l'article Wikipédia sur Morgat : <text:a xlink:type="simple" xlink:href="https://fr.wikipedia.org/wiki/Morgat" text:style-name="Internet_20_link" text:visited-style-name="Visited_20_Internet_20_Link">https://fr.wikipedia.org/wiki/Morgat</text:a>. </text:p>
      <text:p text:style-name="Text_20_body"><draw:frame draw:style-name="mediaright" draw:name="3" text:anchor-type="paragraph" draw:z-index="3" svg:width="7.1966666666667cm" style:rel-width="100%" svg:height="4.524375cm" style:rel-height="scale"><draw:image xlink:href="Pictures/57adcfe0cd1a237d60cedef0f6fe1f24.png" xlink:type="simple" xlink:show="embed" xlink:actuate="onLoad"/></draw:frame>
Pour ajouter à notre infobulle <text:span text:style-name="Strong_20_Emphasis">un lien vers l'article</text:span>, il suffit de copier l'adresse de la page Web, affichée dans la barre d'adresse du navigateur, et de la placer entre <text:span text:style-name="Strong_20_Emphasis">double-crochets</text:span>. L'infobulle à droite correspond à la description ci-dessous :</text:p>
      <text:p text:style-name="Preformatted_20_Text">Morgat est un ancien village de pêcheurs.<text:line-break/><text:line-break/>Article Wikipédia :<text:line-break/>[[https://fr.wikipedia.org/wiki/Morgat]]</text:p>
      <text:p text:style-name="Text_20_body"><draw:frame draw:style-name="mediaright" draw:name="4" text:anchor-type="paragraph" draw:z-index="4" svg:width="7.1702083333333cm" style:rel-width="100%" svg:height="3.96875cm" style:rel-height="scale"><draw:image xlink:href="Pictures/38291b5f8e0098b9feae7d696b3087a9.png" xlink:type="simple" xlink:show="embed" xlink:actuate="onLoad"/></draw:frame>
Nous pouvons aussi <text:span text:style-name="Strong_20_Emphasis">cacher l'adresse du lien</text:span> et la remplacer par un texte. Pour cela il suffit de faire suivre l'adresse d'une barre verticale (AltGr + 6 sur un clavier français) et du texte :</text:p>
      <text:p text:style-name="Preformatted_20_Text">Morgat est un ancien village de pêcheurs.<text:line-break/><text:line-break/>[[https://fr.wikipedia.org/wiki/Morgat|Article Wikipédia]]</text:p>
      <text:p text:style-name="Text_20_body">Cette forme est particulièrement utile pour les adresses longues.</text:p>
      <text:p text:style-name="Horizontal_20_Line"/>
      <text:h text:style-name="Heading_20_3" text:outline-level="3"><text:bookmark-start text:name="__RefHeading___inserer_une_image_6"/><text:bookmark-start text:name="inserer_une_image"/>3. Insérer une image<text:bookmark-end text:name="__RefHeading___inserer_une_image_6"/><text:bookmark-end text:name="inserer_une_image"/></text:h>
      <text:p text:style-name="Text_20_body">Umap ne permet pas de stocker des images, mais sait afficher des photos publiées sur un serveur Web. </text:p>
      <text:p text:style-name="Text_20_body"><draw:frame draw:style-name="mediaright" draw:name="5" text:anchor-type="paragraph" draw:z-index="5" svg:width="9.2075cm" style:rel-width="100%" svg:height="8.651875cm" style:rel-height="scale"><draw:image xlink:href="Pictures/faf37c644785c41806e8821152c39451.png" xlink:type="simple" xlink:show="embed" xlink:actuate="onLoad"/></draw:frame>
L'article Wikipédia montre une belle photo de l'Anse de Morgat. Les photos visibles dans Wikipédia sont sous licence libre <text:span text:style-name="Emphasis"><text:a xlink:type="simple" xlink:href="http://creativecommons.fr/" text:style-name="Internet_20_link" text:visited-style-name="Visited_20_Internet_20_Link">Creative Commons</text:a></text:span>. Cela signifie que l'auteur·rice de la photo renonce à ses droits d'auteur : nous pouvons donc utiliser cette photo. Pour cela nous devons :</text:p>
      <text:list text:style-name="Numbering_20_1" text:continue-numbering="false">
        <text:list-item>
          <text:p text:style-name="Numbering_20_1_Content_First"> copier l'<text:span text:style-name="Strong_20_Emphasis">adressse de l'image</text:span> (cette opération est accessible dans le menu affiché par un clic droit sur la photo)</text:p>
        </text:list-item>
        <text:list-item>
          <text:p text:style-name="Numbering_20_1_Content_Last"> placer cette adresse entre double accolades : </text:p>
        </text:list-item>
      </text:list>
      <text:p text:style-name="Preformatted_20_Text">Morgat est un ancien village de pêcheurs.<text:line-break/><text:line-break/>{{https://upload.wikimedia.org/wikipedia/commons/thumb/2/22/Morgat_8006.jpg/330px-Morgat_8006.jpg}}<text:line-break/><text:line-break/>[[https://fr.wikipedia.org/wiki/Morgat|Article Wikipédia]]</text:p>
      <text:h text:style-name="Heading_20_4" text:outline-level="4"><text:bookmark-start text:name="__RefHeading___afficher_vos_photos_7"/><text:bookmark-start text:name="afficher_vos_photos"/>Afficher vos photos<text:bookmark-end text:name="__RefHeading___afficher_vos_photos_7"/><text:bookmark-end text:name="afficher_vos_photos"/></text:h>
      <text:p text:style-name="Text_20_body">Si vous disposez d'un serveur vous pouvez l'utiliser stocker vos photos. Si ce n'est pas le cas vous pouvez utiliser un service comme <text:span text:style-name="Strong_20_Emphasis"><text:a xlink:type="simple" xlink:href="https://framapic.org/" text:style-name="Internet_20_link" text:visited-style-name="Visited_20_Internet_20_Link">Framapic</text:a></text:span>, un service de stockage libre que l'association <text:span text:style-name="Strong_20_Emphasis"><text:a xlink:type="simple" xlink:href="https://framasoft.org/" text:style-name="Internet_20_link" text:visited-style-name="Visited_20_Internet_20_Link">Framasoft</text:a></text:span> met à la disposition de tous sans contre-partie. L'opération est très simple :</text:p>
      <text:list text:style-name="Numbering_20_1" text:continue-numbering="false">
        <text:list-item>
          <text:p text:style-name="Numbering_20_1_Content_First"> stockez votre photo sur Framapic par un glisser-déposer depuis votre explorateur de fichier vers le navigateur</text:p>
        </text:list-item>
        <text:list-item>
          <text:p text:style-name="Numbering_20_1_Content"> copiez le lien d'affichage de la photo</text:p>
        </text:list-item>
        <text:list-item>
          <text:p text:style-name="Numbering_20_1_Content_Last"> collez ce lien entre <text:span text:style-name="Strong_20_Emphasis">double accolades</text:span> dans la description de l'infobulle : <text:span text:style-name="Source_20_Text">{{https://framapic.org/xxx/yyy.jpg}}</text:span></text:p>
        </text:list-item>
      </text:list>
      <text:p text:style-name="Text_20_body"><draw:frame draw:style-name="mediacenter" draw:name="6" text:anchor-type="paragraph" draw:z-index="6" svg:width="18.25625cm" style:rel-width="100%" svg:height="4.8683333333333cm" style:rel-height="scale"><draw:image xlink:href="Pictures/4da65b70e95bd38116d74245e6064915.png" xlink:type="simple" xlink:show="embed" xlink:actuate="onLoad"/></draw:frame></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Framapic n'étant plus disponible, regarder du côté de <text:a xlink:type="simple" xlink:href="https://pixelfed.fr/" text:style-name="Internet_20_link" text:visited-style-name="Visited_20_Internet_20_Link">PixelFed</text:a></text:p>
          </table:table-cell>
        </table:table-row>
      </table:table>
      <text:h text:style-name="Heading_20_4" text:outline-level="4"><text:bookmark-start text:name="__RefHeading___modifier_la_taille_d_une_image_8"/><text:bookmark-start text:name="modifier_la_taille_d_une_image"/>Modifier la taille d'une image<text:bookmark-end text:name="__RefHeading___modifier_la_taille_d_une_image_8"/><text:bookmark-end text:name="modifier_la_taille_d_une_image"/></text:h>
      <text:p text:style-name="Text_20_body"><draw:frame draw:style-name="mediaright" draw:name="7" text:anchor-type="paragraph" draw:z-index="7" svg:width="9.921875cm" style:rel-width="100%" svg:height="6.0060416666667cm" style:rel-height="scale"><draw:image xlink:href="Pictures/f748bd46b3bbc253b9efa464e1a5d4ce.png" xlink:type="simple" xlink:show="embed" xlink:actuate="onLoad"/></draw:frame>
La taille de la photo est restreinte par la taille de l'infobulle. Pour <text:span text:style-name="Strong_20_Emphasis">agrandir une image</text:span> vous devez utiliser une infobulle plus grande. Pour cela ouvrez l'onglet <text:span text:style-name="Source_20_Text">Options d'interaction</text:span>, cliquez sur <text:span text:style-name="Source_20_Text">Définir</text:span> en face de <text:span text:style-name="Source_20_Text">Style de popup</text:span> puis choisissez <text:span text:style-name="Strong_20_Emphasis">Nom et description (large)</text:span>.</text:p>
      <text:p text:style-name="Text_20_body">A l'inverse vous pouvez <text:span text:style-name="Strong_20_Emphasis">réduire la taille d'une image</text:span>, en faisant suivre le lien vers la photo d'une barre verticale et d'un nombre qui définit la <text:span text:style-name="Strong_20_Emphasis">largeur en pixels</text:span> de l'image, par exemple :</text:p>
      <text:p text:style-name="Preformatted_20_Text">{{https://framapic.org/xxx/yyy.jpg|400}}</text:p>
      <text:h text:style-name="Heading_20_4" text:outline-level="4"><text:bookmark-start text:name="__RefHeading___associer_une_image_a_un_lien_vers_une_page_web_9"/><text:bookmark-start text:name="associer_une_image_a_un_lien_vers_une_page_web"/>Associer une image à un lien vers une page Web<text:bookmark-end text:name="__RefHeading___associer_une_image_a_un_lien_vers_une_page_web_9"/><text:bookmark-end text:name="associer_une_image_a_un_lien_vers_une_page_web"/></text:h>
      <text:p text:style-name="Text_20_body">Il est possible d'intégrer une image qui ouvre une page Web lorsque l'utilisateur clique dessus. Cela consiste en fait à créer un lien vers une page Web (syntaxe <text:span text:style-name="Source_20_Text">[[lien|texte]]</text:span>), en utilisant en guise de texte le lien vers une image (syntaxe <text:span text:style-name="Source_20_Text">{{image}}</text:span>). Exemple avec le site et le logo Framasoft :</text:p>
      <text:p text:style-name="Preformatted_20_Text">[[https://framasoft.org/|{{https://framasoft.org/nav/img/logo.png}}]]</text:p>
      <text:h text:style-name="Heading_20_3" text:outline-level="3"><text:bookmark-start text:name="__RefHeading___inserer_une_video_10"/><text:bookmark-start text:name="inserer_une_video"/>4. Insérer une vidéo<text:bookmark-end text:name="__RefHeading___inserer_une_video_10"/><text:bookmark-end text:name="inserer_une_video"/></text:h>
      <text:p text:style-name="Text_20_body">Insérer une vidéo est plus complexe. En effet le navigateur Web a besoin d'un lecteur pour afficher une vidéo. Les sites de partage de vidéos comme Youtube, DailyMotion ou encore <text:a xlink:type="simple" xlink:href="https://framatube.org/" text:style-name="Internet_20_link" text:visited-style-name="Visited_20_Internet_20_Link">Framatube</text:a> de Framasoft, proposent pour chaque vidéo un lien qui permet de l'intégrer dans une autre page Web en utilisant une <text:span text:style-name="Emphasis">iframe</text:span>.</text:p>
      <text:p text:style-name="Text_20_body">Nous trouvons sur YouTube une <text:a xlink:type="simple" xlink:href="https://www.youtube.com/watch?v=sKvjd8bGsZM" text:style-name="Internet_20_link" text:visited-style-name="Visited_20_Internet_20_Link">vidéo des Grottes marines de Morgat</text:a>, qui se visitent en bateau. Pour intégrer cette vidéo à une infobulle, suivez les étapes :</text:p>
      <text:list text:style-name="Numbering_20_1" text:continue-numbering="false">
        <text:list-item>
          <text:p text:style-name="Numbering_20_1_Content_First"> ouvrez l'onglet <text:span text:style-name="Strong_20_Emphasis">Intégrer</text:span> visible <text:span text:style-name="Emphasis">sous</text:span> la vidéo</text:p>
        </text:list-item>
        <text:list-item>
          <text:p text:style-name="Numbering_20_1_Content"> copiez l'adresse après <text:span text:style-name="Source_20_Text">src=</text:span> (sans les guillemets), notez qu'elle comporte le terme <text:span text:style-name="Emphasis">embed</text:span> qui signifie <text:span text:style-name="Emphasis">intégrer</text:span> <draw:frame draw:style-name="mediacenter" draw:name="8" text:anchor-type="paragraph" draw:z-index="8" svg:width="16.695208333333cm" svg:height="6.6675cm"><draw:image xlink:href="Pictures/aea33eadaf5fa339e4812dd1db9ad4b3.png" xlink:type="simple" xlink:show="embed" xlink:actuate="onLoad"/></draw:frame></text:p>
        </text:list-item>
        <text:list-item>
          <text:p text:style-name="Numbering_20_1_Content"> coller cette adresse entre <text:span text:style-name="Strong_20_Emphasis">triple accolades</text:span> dans l'infobulle : <text:span text:style-name="Source_20_Text">'{{{https://www.youtube.com/embed/sKvjd8bGsZM}}}</text:span>'</text:p>
        </text:list-item>
        <text:list-item>
          <text:p text:style-name="Numbering_20_1_Content_Last"> pour un meilleur résultat utilisez un style de popup large, notez la hauteur et la largeur et définissez la taille de l'<text:span text:style-name="Emphasis">iframe</text:span> avec les mêmes valeurs :</text:p>
        </text:list-item>
      </text:list>
      <text:p text:style-name="Preformatted_20_Text">{{{https://www.youtube.com/embed/sKvjd8bGsZM|315*560}}}</text:p>
      <text:p text:style-name="Text_20_body">Voici le résultat, la vidéo peut être directement visionnée dans notre infobulle :</text:p>
      <text:p text:style-name="Text_20_body"><draw:frame draw:style-name="mediacenter" draw:name="9" text:anchor-type="paragraph" draw:z-index="9" svg:width="14.525625cm" svg:height="10.265833333333cm"><draw:image xlink:href="Pictures/0b965fddee92cfae1c37b27efbcbe44c.png" xlink:type="simple" xlink:show="embed" xlink:actuate="onLoad"/></draw:frame></text:p>
      <text:h text:style-name="Heading_20_2" text:outline-level="2"><text:bookmark-start text:name="__RefHeading___faisons_le_point_11"/><text:bookmark-start text:name="faisons_le_point"/>Faisons le point<text:bookmark-end text:name="__RefHeading___faisons_le_point_11"/><text:bookmark-end text:name="faisons_le_point"/></text:h>
      <text:p text:style-name="Text_20_body">Nous avons à présent tous les éléments pour produire une belle carte, avec des éléments stylisés et les infobulles qui les décrivent avec un contenu mis en forme et multimédia : liens, photos et vidéos.</text:p>
      <text:p text:style-name="Text_20_body">La syntaxe permettant de mettre en forme une infobulle est certes un peu complexe, mais la bonne nouvelle est que cette même syntaxe peut être utilisée sur uMap en deux autres endroits :</text:p>
      <text:list text:style-name="List_20_1" text:continue-numbering="false">
        <text:list-item>
          <text:p text:style-name="List_20_1_Content_First"> la description de la carte, définie dans le menu <text:span text:style-name="Strong_20_Emphasis">Éditer les paramètres</text:span></text:p>
        </text:list-item>
        <text:list-item>
          <text:p text:style-name="List_20_1_Content_Last"> le descriptif des <text:span text:style-name="Strong_20_Emphasis">calques</text:span>, que nous découvrons dans le <text:a xlink:type="simple" xlink:href="http://wiki.cartocite.fr/doku.php?id=umap:6_-_je_structure_ma_carte_avec_des_calques" text:style-name="Internet_20_link" text:visited-style-name="Visited_20_Internet_20_Link">prochain tutoriel</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0.5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12::09:55</meta:creation-date>
    <dc:creator>Generated</dc:creator>
    <dc:date>2026-09-14T12::09:55</dc:date>
    <dc:language>en-US</dc:language>
    <meta:editing-cycles>1</meta:editing-cycles>
    <meta:editing-duration>PT0S</meta:editing-duration>
    <dc:title>umap:5_-_je_cree_des_infobulles_multimedia</dc:title>
  </office:meta>
</office:document-meta>
</file>