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496bebc35eaaa031e972f1e9c74f3.png"/>
  <manifest:file-entry manifest:media-type="image/png" manifest:full-path="Pictures/a06a8398310e480147860eb0cc739001.png"/>
  <manifest:file-entry manifest:media-type="image/jpeg" manifest:full-path="Pictures/f2e554313217e99f7cc20ef19da65d03.jpg"/>
  <manifest:file-entry manifest:media-type="image/png" manifest:full-path="Pictures/b1762affca17892ed770b4f99f0813f7.png"/>
  <manifest:file-entry manifest:media-type="image/jpeg" manifest:full-path="Pictures/9314929dc5b793320f57f9eb5515cd25.jpg"/>
  <manifest:file-entry manifest:media-type="image/png" manifest:full-path="Pictures/f4180116bf3aa90f090cba41d9e19884.png"/>
  <manifest:file-entry manifest:media-type="image/png" manifest:full-path="Pictures/2f4b5528dc5c341e6192b820a0fa7b95.png"/>
  <manifest:file-entry manifest:media-type="image/png" manifest:full-path="Pictures/6be033e4c54376e3b12c971d227e3bde.png"/>
  <manifest:file-entry manifest:media-type="image/png" manifest:full-path="Pictures/b1120ae9e01f960f5f0de17cf0dfa89c.png"/>
  <manifest:file-entry manifest:media-type="image/png" manifest:full-path="Pictures/be16639c8e15c77f422e40424e543f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8_-_le_cas_des_polygones"/><text:bookmark-start text:name="__RefHeading___le_cas_des_polygones_1"/><text:bookmark-start text:name="le_cas_des_polygones"/>Le cas des polygones<text:bookmark-end text:name="__RefHeading___le_cas_des_polygones_1"/><text:bookmark-end text:name="le_cas_des_polygones"/></text:h>
      <text:p text:style-name="Text_20_body">Pourquoi traiter les polygones à part, il ne s'agit que d'une ligne fermée ? Un polygone est en réalité bien plus qu'un ligne fermée. Cette ligne sépare l'<text:span text:style-name="Strong_20_Emphasis">intérieur du polygone</text:span> de son extérieur, ceci est important car uMap peut réagir à un clic à l'intérieur du polygone. De plus un polygone être troué, il est alors défini par plusieurs lignes.</text:p>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Créer un polygone et le modifier</text:p>
        </text:list-item>
        <text:list-item>
          <text:p text:style-name="List_20_1_Content"> Styliser un polygone : remplissage et contour(s)</text:p>
        </text:list-item>
        <text:list-item>
          <text:p text:style-name="List_20_1_Content"> Associer une URL à un polygone</text:p>
        </text:list-item>
        <text:list-item>
          <text:p text:style-name="List_20_1_Content"> Extraire des limites administratives d'OpenStreetMap</text:p>
        </text:list-item>
        <text:list-item>
          <text:p text:style-name="List_20_1_Content_Last"> Importer des données dans une carte</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h text:style-name="Heading_20_3" text:outline-level="3"><text:bookmark-start text:name="__RefHeading___creer_un_polygone_4"/><text:bookmark-start text:name="creer_un_polygone"/>1. Créer un polygone<text:bookmark-end text:name="__RefHeading___creer_un_polygone_4"/><text:bookmark-end text:name="creer_un_polygone"/></text:h>
      <text:p text:style-name="Text_20_body">Revenons à la carte de nos vacances à Crozon. Un jour de beau temps nous louons un dériveur et naviguons dans la zone définie par le club nautique. Ajoutons cette zone à la carte.</text:p>
      <text:p text:style-name="Text_20_body"><draw:frame draw:style-name="medialeft" draw:name="0" text:anchor-type="paragraph" draw:z-index="0" svg:width="1.031875cm" svg:height="1.031875cm"><draw:image xlink:href="Pictures/d00496bebc35eaaa031e972f1e9c74f3.png" xlink:type="simple" xlink:show="embed" xlink:actuate="onLoad"/></draw:frame>Le bouton <text:span text:style-name="Strong_20_Emphasis">Dessiner un polygone</text:span> permet de tracer le périmètre d'un polygone point par point, et de le terminer en cliquant à nouveau sur le dernier point comme pour le tracé d'une ligne. Une différence toutefois : dès le troisième point l'intérieur du polygone est coloré.</text:p>
      <text:h text:style-name="Heading_20_4" text:outline-level="4"><text:bookmark-start text:name="__RefHeading___proprietes_d_un_polygone_5"/><text:bookmark-start text:name="proprietes_d_un_polygone"/>Propriétés d'un polygone<text:bookmark-end text:name="__RefHeading___proprietes_d_un_polygone_5"/><text:bookmark-end text:name="proprietes_d_un_polygone"/></text:h>
      <text:p text:style-name="Text_20_body"><draw:frame draw:style-name="mediaright" draw:name="1" text:anchor-type="paragraph" draw:z-index="1" svg:width="9.3397916666667cm" style:rel-width="100%" svg:height="14.340416666667cm" style:rel-height="scale"><draw:image xlink:href="Pictures/a06a8398310e480147860eb0cc739001.png" xlink:type="simple" xlink:show="embed" xlink:actuate="onLoad"/></draw:frame>
La liste des propriétés d'un polygone est assez longue. Les propriétés de la moitié supérieure du menu s'appliquent au périmètre du polygone, et sont identiques aux propriétés s'appliquant aux lignes. Le moitié inférieure concerne le remplissage du polygone. Noter :</text:p>
      <text:list text:style-name="List_20_1" text:continue-numbering="false">
        <text:list-item>
          <text:p text:style-name="List_20_1_Content_First"> les options <text:span text:style-name="Strong_20_Emphasis">trait</text:span> et <text:span text:style-name="Strong_20_Emphasis">remplissage</text:span> permettent de ne pas afficher le périmètre ou l'intérieur du polygone : si aucun de ces deux éléments est affiché le polygone est invisible.</text:p>
        </text:list-item>
        <text:list-item>
          <text:p text:style-name="List_20_1_Content"> la <text:span text:style-name="Strong_20_Emphasis">couleur du remplissage</text:span> est par défaut celle du trait, mais peut être modifiée.</text:p>
        </text:list-item>
        <text:list-item>
          <text:p text:style-name="List_20_1_Content_Last"> une faible <text:span text:style-name="Strong_20_Emphasis">opacité du remplissage</text:span> permet de voir le fond de carte <text:span text:style-name="Emphasis">sous</text:span> le polygone.</text:p>
        </text:list-item>
      </text:list>
      <text:h text:style-name="Heading_20_4" text:outline-level="4"><text:bookmark-start text:name="__RefHeading___trouer_un_polygone_6"/><text:bookmark-start text:name="trouer_un_polygone"/>Trouer un polygone<text:bookmark-end text:name="__RefHeading___trouer_un_polygone_6"/><text:bookmark-end text:name="trouer_un_polygone"/></text:h>
      <text:p text:style-name="Text_20_body">Il est parfois utile de créer un ou plusieurs trous dans un polygone, par exemple pour dessiner une clairière dans une forêt ou un île au milieu d'un étang. </text:p>
      <text:p text:style-name="Text_20_body"><draw:frame draw:style-name="medialeft" draw:name="2" text:anchor-type="paragraph" draw:z-index="2" svg:width="5.953125cm" style:rel-width="100%" svg:height="2.0108333333333cm" style:rel-height="scale"><draw:image xlink:href="Pictures/f2e554313217e99f7cc20ef19da65d03.jpg" xlink:type="simple" xlink:show="embed" xlink:actuate="onLoad"/></draw:frame>
Vous pouvez créer un polygone avec un ou plusieurs trous en cliquant sur l'option <text:span text:style-name="Strong_20_Emphasis">Ajouter un tracé intérieur</text:span> lorsque vous sélectionnez un polygone en mode édition. </text:p>
      <text:p text:style-name="Text_20_body">Le premier point du <text:span text:style-name="Emphasis">périmètre intérieur</text:span> est créé directement là où vous avez cliqué avant de choisir <text:span text:style-name="Strong_20_Emphasis">Ajouter un tracé intérieur</text:span>.</text:p>
      <text:p text:style-name="Text_20_body">Notez que les propriétés de périmètre d'un polygone s'appliquent à tous les périmètres - extérieurs et intérieurs.</text:p>
      <text:h text:style-name="Heading_20_3" text:outline-level="3"><text:bookmark-start text:name="__RefHeading___definir_les_interactions_avec_un_polygone_7"/><text:bookmark-start text:name="definir_les_interactions_avec_un_polygone"/>2. Définir les interactions avec un polygone<text:bookmark-end text:name="__RefHeading___definir_les_interactions_avec_un_polygone_7"/><text:bookmark-end text:name="definir_les_interactions_avec_un_polygone"/></text:h>
      <text:p text:style-name="Text_20_body">L'onglet <text:span text:style-name="Strong_20_Emphasis">Options d'interaction</text:span> propose deux options spécifiques aux polygones.
<draw:frame draw:style-name="mediaright" draw:name="3" text:anchor-type="paragraph" draw:z-index="3" svg:width="9.4985416666667cm" style:rel-width="100%" svg:height="2.7252083333333cm" style:rel-height="scale"><draw:image xlink:href="Pictures/b1762affca17892ed770b4f99f0813f7.png" xlink:type="simple" xlink:show="embed" xlink:actuate="onLoad"/></draw:frame></text:p>
      <text:p text:style-name="Text_20_body">Toute interaction peut être désactivée en sélectionnant <text:span text:style-name="Strong_20_Emphasis">OFF</text:span> pour l'option <text:span text:style-name="Strong_20_Emphasis">Autoriser les interactions</text:span>. Aucune infobulle n'est alors affichée lors d'un clic sur le polygone. Cette option est intéressante pour donner de l'importance à une zone de la carte sans que l'utilisateur ne puisse interagir avec. </text:p>
      <text:p text:style-name="Text_20_body"><draw:frame draw:style-name="mediaright" draw:name="4" text:anchor-type="paragraph" draw:z-index="4" svg:width="9.525cm" style:rel-width="100%" svg:height="4.191cm" style:rel-height="scale"><draw:image xlink:href="Pictures/9314929dc5b793320f57f9eb5515cd25.jpg" xlink:type="simple" xlink:show="embed" xlink:actuate="onLoad"/></draw:frame>
Voici un exemple montrant l'Ile de Nantes entourée d'un large trait rouge et sans remplissage. Il n'est possible de cliquer ni sur le contour ni à l'intérieur du polygone.</text:p>
      <text:p text:style-name="Text_20_body"><draw:frame draw:style-name="PluginODTAutoStyle_Frame_1_text_frame" draw:name="Frame1" text:anchor-type="paragraph" svg:width="265.0395pt" draw:z-index="0" svg:x="0cm" svg:y="0cm" svg:min-height="1cm"><draw:text-box><table:table table:style-name="Table"><table:table-column table:style-name="odt_auto_style_table_column_1_1"/><table:table-row><table:table-cell office:value-type="string" table:style-name="tablecell"><text:p text:style-name="tablealignleft">L'interaction avec le polygone reste désactivée en mode édition. Pour pouvoir éditer le polygone il est alors nécessaire de passer par le panneau <text:span text:style-name="Strong_20_Emphasis">Visualiser les données</text:span> (toujours accessible par le panneau de Légende lui-même accessible depuis le lien <text:span text:style-name="Strong_20_Emphasis">A propos</text:span> en bas à droite de la carte).</text:p></table:table-cell></table:table-row></table:table></draw:text-box></draw:frame></text:p>
      <text:p text:style-name="Horizontal_20_Line"/>
      <text:p text:style-name="Text_20_body"><draw:frame draw:style-name="mediaright" draw:name="5" text:anchor-type="paragraph" draw:z-index="5" svg:width="9.4191666666667cm" style:rel-width="100%" svg:height="7.6464583333333cm" style:rel-height="scale"><draw:image xlink:href="Pictures/f4180116bf3aa90f090cba41d9e19884.png" xlink:type="simple" xlink:show="embed" xlink:actuate="onLoad"/></draw:frame>
À l'inverse, il est possible d'associer à un polygone une URL : un clic sur le polygone ouvre alors la page Web correspondante directement, sans passer par une infobulle. Il suffit pour cela de définir le <text:span text:style-name="Strong_20_Emphasis">Lien vers…</text:span> puis de saisir l'URL. il existe trois options permettant de définir <text:span text:style-name="Emphasis"><text:span text:style-name="Strong_20_Emphasis">où</text:span></text:span> sera ouverte la page Web :</text:p>
      <text:list text:style-name="List_20_1" text:continue-numbering="false">
        <text:list-item>
          <text:p text:style-name="List_20_1_Content_First"> <text:span text:style-name="Strong_20_Emphasis">nouvelle fenêtre</text:span> : la page s'ouvre dans un nouvel onglet du navigateur</text:p>
        </text:list-item>
        <text:list-item>
          <text:p text:style-name="List_20_1_Content"> <text:span text:style-name="Strong_20_Emphasis">fenêtre parente</text:span> : la page s'ouvre dans le même onglet que celui de la carte</text:p>
        </text:list-item>
        <text:list-item>
          <text:p text:style-name="List_20_1_Content_Last"> <text:span text:style-name="Strong_20_Emphasis">iframe</text:span> : si la carte est intégrée dans une iframe, la page Web est alors ouverte à l'intérieur de l'iframe</text:p>
        </text:list-item>
      </text:list>
      <text:p text:style-name="Horizontal_20_Line"/>
      <text:h text:style-name="Heading_20_3" text:outline-level="3"><text:bookmark-start text:name="__RefHeading___realiser_un_menu_cartographique_8"/><text:bookmark-start text:name="realiser_un_menu_cartographique"/>3. Réaliser un menu cartographique<text:bookmark-end text:name="__RefHeading___realiser_un_menu_cartographique_8"/><text:bookmark-end text:name="realiser_un_menu_cartographique"/></text:h>
      <text:p text:style-name="Text_20_body">Associer un URL à un polygone permet de créer un <text:span text:style-name="Emphasis">menu cartographique</text:span>, c'est-à-dire une carte permettant d'accéder à plusieurs pages Web selon la zone sur laquelle clique l'utilisateur. Voici un exemple montrant les différents quartiers de Nantes : un clic sur un quartier ouvre la page correspondante du site <text:a xlink:type="simple" xlink:href="http://www.nantes.fr" text:style-name="Internet_20_link" text:visited-style-name="Visited_20_Internet_20_Link">http://www.nantes.fr</text:a>.</text:p>
      <text:p text:style-name="Text_20_body">Voici les étapes pour réaliser cette carte.</text:p>
      <text:h text:style-name="Heading_20_4" text:outline-level="4"><text:bookmark-start text:name="__RefHeading___a._recuperer_les_contours_des_quartiers_9"/><text:bookmark-start text:name="a._recuperer_les_contours_des_quartiers"/>a. Récupérer les contours des quartiers<text:bookmark-end text:name="__RefHeading___a._recuperer_les_contours_des_quartiers_9"/><text:bookmark-end text:name="a._recuperer_les_contours_des_quartiers"/></text:h>
      <text:p text:style-name="Text_20_body">Le contour des quartiers de Nantes provient les limites administratives d'OpenStreetMap (pour en savoir plus, consultez cette <text:a xlink:type="simple" xlink:href="http://wiki.openstreetmap.org/wiki/WikiProject_France/Liste_limites_administratives" text:style-name="Internet_20_link" text:visited-style-name="Visited_20_Internet_20_Link">page du Wiki</text:a>). Le site <text:a xlink:type="simple" xlink:href="https://osm.wno-edv-service.de/boundaries/" text:style-name="Internet_20_link" text:visited-style-name="Visited_20_Internet_20_Link">OSM Boundaries</text:a> permet de sélectionner les limites administratives une à une, puis de les exporter dans différents formats. </text:p>
      <text:p text:style-name="Text_20_body"><draw:frame draw:style-name="mediaright" draw:name="6" text:anchor-type="paragraph" draw:z-index="6" svg:width="26.51125cm" style:rel-width="100%" svg:height="12.567708333333cm" style:rel-height="scale"><draw:image xlink:href="Pictures/2f4b5528dc5c341e6192b820a0fa7b95.png" xlink:type="simple" xlink:show="embed" xlink:actuate="onLoad"/></draw:frame></text:p>
      <text:p text:style-name="Text_20_body">Suivez ces étapes :</text:p>
      <text:list text:style-name="Numbering_20_1" text:continue-numbering="false">
        <text:list-item>
          <text:p text:style-name="Numbering_20_1_Content_First"> connectez-vous à votre compte OpenStreetMap (celui-ci est exigé pour pouvoir exporter les limites administratives)</text:p>
        </text:list-item>
        <text:list-item>
          <text:p text:style-name="Numbering_20_1_Content"> sélectionnez les limites administratives une par une, en ouvrant successivement les différents niveaux : pays - région - département etc.</text:p>
        </text:list-item>
        <text:list-item>
          <text:p text:style-name="Numbering_20_1_Content"> sélectionez le format d'export JSON : le format <text:a xlink:type="simple" xlink:href="https://fr.wikipedia.org/wiki/GeoJSON" text:style-name="Internet_20_link" text:visited-style-name="Visited_20_Internet_20_Link">GeoJSON</text:a> est alors utilisé</text:p>
        </text:list-item>
        <text:list-item>
          <text:p text:style-name="Numbering_20_1_Content_Last"> cliquez sur Export</text:p>
        </text:list-item>
      </text:list>
      <text:p text:style-name="Text_20_body">Vous récupérez dans le dossier des téléchargements un fichier dont l'extension est <text:span text:style-name="Source_20_Text">.geojson</text:span>.
<draw:frame draw:style-name="mediaright" draw:name="7" text:anchor-type="paragraph" draw:z-index="7" svg:width="7.9375cm" style:rel-width="100%" svg:height="8.42175066313cm" style:rel-height="scale"><draw:image xlink:href="Pictures/6be033e4c54376e3b12c971d227e3bde.png" xlink:type="simple" xlink:show="embed" xlink:actuate="onLoad"/></draw:frame></text:p>
      <text:h text:style-name="Heading_20_4" text:outline-level="4"><text:bookmark-start text:name="__RefHeading___b._importer_les_contours_de_quartier_dans_une_carte_10"/><text:bookmark-start text:name="b._importer_les_contours_de_quartier_dans_une_carte"/>b. Importer les contours de quartier dans une carte<text:bookmark-end text:name="__RefHeading___b._importer_les_contours_de_quartier_dans_une_carte_10"/><text:bookmark-end text:name="b._importer_les_contours_de_quartier_dans_une_carte"/></text:h>
      <text:p text:style-name="Text_20_body"><draw:frame draw:style-name="medialeft" draw:name="8" text:anchor-type="paragraph" draw:z-index="8" svg:width="1.031875cm" svg:height="1.031875cm"><draw:image xlink:href="Pictures/b1120ae9e01f960f5f0de17cf0dfa89c.png" xlink:type="simple" xlink:show="embed" xlink:actuate="onLoad"/></draw:frame> Dans une nouvelle carte, cliquez sur <text:span text:style-name="Strong_20_Emphasis">Importer des données</text:span>. Dans le panneau qui appraît alors, sélectionnez le fichier produit à l'étape précédente.</text:p>
      <text:p text:style-name="Text_20_body">Le sélecteur de format se positionne automatiquement sur <text:span text:style-name="Strong_20_Emphasis">geojson</text:span>, sélectionnez-le si ce n'est pas le cas, par exemple parce que l'extension du fichier n'est pas <text:span text:style-name="Source_20_Text">.geojson</text:span>. Cliquez sur <text:span text:style-name="Strong_20_Emphasis">Importer</text:span> : les contours apparaissent sur la carte.</text:p>
      <text:h text:style-name="Heading_20_4" text:outline-level="4"><text:bookmark-start text:name="__RefHeading___c._configurer_la_carte_umap_11"/><text:bookmark-start text:name="c._configurer_la_carte_umap"/>c. Configurer la carte uMap<text:bookmark-end text:name="__RefHeading___c._configurer_la_carte_umap_11"/><text:bookmark-end text:name="c._configurer_la_carte_umap"/></text:h>
      <text:p text:style-name="Text_20_body">Configurez le calque afin d'afficher une étiquette - au survol ou pas selon votre choix. Ensuite éditez chaque polygone pour lui associer l'URL vers la page Web correspondante, comme nous l'avons vu plus haut.</text:p>
      <text:p text:style-name="Text_20_body">Enfin vous pouvez, dans les <text:span text:style-name="Strong_20_Emphasis">Paramètres de la carte</text:span>, définir les <text:span text:style-name="Strong_20_Emphasis">Limites géographiques</text:span> de la carte. Cela permet d'empêcher l'utilisateur de déplacer la carte au-delà de ces limites.
<draw:frame draw:style-name="mediaright" draw:name="9" text:anchor-type="paragraph" draw:z-index="9" svg:width="7.9375cm" style:rel-width="100%" svg:height="6.6402354570637cm" style:rel-height="scale"><draw:image xlink:href="Pictures/be16639c8e15c77f422e40424e543f4e.png" xlink:type="simple" xlink:show="embed" xlink:actuate="onLoad"/></draw:frame></text:p>
      <text:h text:style-name="Heading_20_4" text:outline-level="4"><text:bookmark-start text:name="__RefHeading___d._integrer_la_carte_dans_une_iframe_12"/><text:bookmark-start text:name="d._integrer_la_carte_dans_une_iframe"/>d. Intégrer la carte dans une iframe<text:bookmark-end text:name="__RefHeading___d._integrer_la_carte_dans_une_iframe_12"/><text:bookmark-end text:name="d._integrer_la_carte_dans_une_iframe"/></text:h>
      <text:p text:style-name="Text_20_body">Récupérez le code de l'iframe, comme nous l'avons vu dans le <text:a xlink:type="simple" xlink:href="http://wiki.cartocite.fr/doku.php?id=umap:7_-_je_publie_ma_carte_et_en_controle_l_acces#adapter_les_fonctionnalites_de_la_carte" text:style-name="Internet_20_link" text:visited-style-name="Visited_20_Internet_20_Link">tutoriel précédent</text:a>, en prenant soin de désactiver toutes les options d'interaction : boutons de zoom, zoom avec la molette, bouton « Plus » etc.</text:p>
      <text:p text:style-name="Text_20_body">Copiez ce <text:span text:style-name="Strong_20_Emphasis">code iframe</text:span> dans votre page Web, et le tour est joué !</text:p>
      <text:p text:style-name="Text_20_body"><draw:frame draw:style-name="PluginODTAutoStyle_Frame_5_text_frame" draw:name="Frame2" text:anchor-type="paragraph" svg:width="289.134pt" draw:z-index="0" svg:x="55cm" svg:y="0cm" svg:min-height="1cm"><draw:text-box><table:table table:style-name="Table"><table:table-column table:style-name="odt_auto_style_table_column_2_1"/><table:table-row><table:table-cell office:value-type="string" table:style-name="tablecell"><text:p text:style-name="tablealignleft">Lorsque vous modifiez la carte, vous devez recharger entièrement la page contenant l'iframe pour vider le cache du navigateur, par exemple en utilisant <text:span text:style-name="Strong_20_Emphasis">Ctrl+F5</text:span> sur Firefox.</text:p></table:table-cell></table:table-row></table:table></draw:text-box></draw:frame></text:p>
      <text:h text:style-name="Heading_20_2" text:outline-level="2"><text:bookmark-start text:name="__RefHeading___faisons_le_point_13"/><text:bookmark-start text:name="faisons_le_point"/>Faisons le point<text:bookmark-end text:name="__RefHeading___faisons_le_point_13"/><text:bookmark-end text:name="faisons_le_point"/></text:h>
      <text:p text:style-name="Text_20_body">Ce tutoriel marque la fin du niveau intermédiaire. Vous savez structurer le contenu d'une carte avec des calques et utiliser des styles par défaut. Vous savez formater les infobulles et y intégrer du multimédia. Vous savez intégrer votre carte dans une page Web et contrôler qui peut la voir et la modifier. </text:p>
      <text:p text:style-name="Text_20_body">Nous venons de voir comment importer des données dans une carte, le niveau avancé va nous permettre d'aller bien plus loin dans cette démarche.</text:p>
      <text:p text:style-name="Text_20_body"><text:a xlink:type="simple" xlink:href="http://wiki.cartocite.fr/doku.php?id=umap:tutoriel_umap#maitriser_umap_en_12_lecons" text:style-name="Internet_20_link" text:visited-style-name="Visited_20_Internet_20_Link">Retourner à la liste des tutoriels uM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3::26:43</meta:creation-date>
    <dc:creator>Generated</dc:creator>
    <dc:date>2026-08-21T13::26:43</dc:date>
    <dc:language>en-US</dc:language>
    <meta:editing-cycles>1</meta:editing-cycles>
    <meta:editing-duration>PT0S</meta:editing-duration>
    <dc:title>umap:8_-_le_cas_des_polygones</dc:title>
  </office:meta>
</office:document-meta>
</file>