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46a4bae2527c5d3b062a0a13d0ef4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map:tutoriel_umap"/><text:bookmark-start text:name="__RefHeading___tutorielscreer_une_carte_personnalisee_avec_umap_1"/><text:bookmark-start text:name="tutorielscreer_une_carte_personnalisee_avec_umap"/>Tutoriels : créer une carte personnalisée avec uMap<text:bookmark-end text:name="__RefHeading___tutorielscreer_une_carte_personnalisee_avec_umap_1"/><text:bookmark-end text:name="tutorielscreer_une_carte_personnalisee_avec_umap"/></text:h>
      <text:p text:style-name="Text_20_body"><draw:a xlink:type="simple" xlink:href="http://umap.openstreetmap.fr/fr/"><draw:frame draw:style-name="medialeft" draw:name="0" text:anchor-type="paragraph" draw:z-index="0" svg:width="1.6933333333333cm" svg:height="1.6933333333333cm"><draw:image xlink:href="Pictures/e46a4bae2527c5d3b062a0a13d0ef424.png" xlink:type="simple" xlink:show="embed" xlink:actuate="onLoad"/></draw:frame></draw:a>
uMap est un logiciel permettant de réaliser des cartes interactives personnalisées. Avec <text:span text:style-name="Strong_20_Emphasis">uMap</text:span> vous pouvez positionner vos contacts sur une carte, valoriser un territoire, préparer la logistique d'un évènement, raconter vos vacances, etc. Une carte uMap peut être intégrée à une page Web, comme la carte ci-dessous.</text:p>
      <text:h text:style-name="Heading_20_2" text:outline-level="2"><text:bookmark-start text:name="__RefHeading___umapun_logiciel_libre_et_cloud_2"/><text:bookmark-start text:name="umapun_logiciel_libre_et_cloud"/>uMap : un logiciel libre et cloud<text:bookmark-end text:name="__RefHeading___umapun_logiciel_libre_et_cloud_2"/><text:bookmark-end text:name="umapun_logiciel_libre_et_cloud"/></text:h>
      <text:p text:style-name="Text_20_body">Umap est un logiciel libre, ou open source. Cela signifie que son code peut être utilisé, copié et modifié par tous. Le code source de umap est accessible sur ce <text:a xlink:type="simple" xlink:href="https://github.com/umap-project/umap" text:style-name="Internet_20_link" text:visited-style-name="Visited_20_Internet_20_Link">dépôt Github</text:a>.</text:p>
      <text:p text:style-name="Text_20_body">uMap est un logiciel “cloud” : il ne s'exécute pas sur votre ordinateur mais sur un serveur auquel vous accèdez par le réseau internet. Les cartes sont stockées sur ce serveur, elles sont créées et consultées en utilisant un navigateur Web.</text:p>
      <text:p text:style-name="Text_20_body">L'association <text:a xlink:type="simple" xlink:href="http://www.openstreetmap.fr" text:style-name="Internet_20_link" text:visited-style-name="Visited_20_Internet_20_Link">OpenStreetMap France</text:a> héberge sur un de ses serveurs une <text:span text:style-name="Emphasis">instance</text:span> du logiciel uMap : <text:a xlink:type="simple" xlink:href="http://umap.openstreetmap.fr/" text:style-name="Internet_20_link" text:visited-style-name="Visited_20_Internet_20_Link">http://umap.openstreetmap.fr/</text:a>. Vous pouvez l'utiliser gratuitement pour créer autant de cartes que vous voulez sans limitation de durée. <text:a xlink:type="simple" xlink:href="http://framasoft.org/" text:style-name="Internet_20_link" text:visited-style-name="Visited_20_Internet_20_Link">Framasoft</text:a> propose depuis décembre 2015 une instance uMap : <text:a xlink:type="simple" xlink:href="https://framacarte.org/" text:style-name="Internet_20_link" text:visited-style-name="Visited_20_Internet_20_Link">Framacarte</text:a>.</text:p>
      <text:list text:style-name="List_20_1" text:continue-numbering="false">
        <text:list-item>
          <text:p text:style-name="List_20_1_Content_First"> Page wiki sur uMap (en anglais) : <text:a xlink:type="simple" xlink:href="http://wiki.openstreetmap.org/wiki/UMap" text:style-name="Internet_20_link" text:visited-style-name="Visited_20_Internet_20_Link">http://wiki.openstreetmap.org/wiki/UMap</text:a></text:p>
        </text:list-item>
        <text:list-item>
          <text:p text:style-name="List_20_1_Content_Last"> Installation et configuration d'un serveur uMap : <text:a xlink:type="simple" xlink:href="https://umap-project.readthedocs.io/" text:style-name="Internet_20_link" text:visited-style-name="Visited_20_Internet_20_Link">https://umap-project.readthedocs.io/</text:a></text:p>
        </text:list-item>
      </text:list>
      <text:h text:style-name="Heading_20_2" text:outline-level="2"><text:bookmark-start text:name="__RefHeading___exemples_de_cartes_umap_3"/><text:bookmark-start text:name="exemples_de_cartes_umap"/>Exemples de cartes uMap<text:bookmark-end text:name="__RefHeading___exemples_de_cartes_umap_3"/><text:bookmark-end text:name="exemples_de_cartes_umap"/></text:h>
      <text:p text:style-name="Text_20_body">Voici quelques cartes illustrant la variété des usages et la richesse des fonctionnalités de uMap :</text:p>
      <table:table table:style-name="Table">
        <table:table-column/>
        <table:table-column/>
        <table:table-row>
          <table:table-cell office:value-type="string" table:style-name="tableheader">
            <text:p text:style-name="Table_20_Heading"> Carte  </text:p>
          </table:table-cell>
          <table:table-cell office:value-type="string" table:style-name="tableheader">
            <text:p text:style-name="Table_20_Heading"> Remarques </text:p>
          </table:table-cell>
        </table:table-row>
        <table:table-row>
          <table:table-cell office:value-type="string" table:style-name="tablecell">
            <text:p text:style-name="tablealignleft"> <text:a xlink:type="simple" xlink:href="http://umap.openstreetmap.fr/en/map/cartocrise-culture-francaise-tu-te-meurs_26647" text:style-name="Internet_20_link" text:visited-style-name="Visited_20_Internet_20_Link">CartoCrise</text:a> (extrait visible ci-dessus) </text:p>
          </table:table-cell>
          <table:table-cell office:value-type="string" table:style-name="tablecell">
            <text:p text:style-name="tablealignleft"> Carte des évènements culturels annulés, reprise par tous les grands médias </text:p>
          </table:table-cell>
        </table:table-row>
        <table:table-row>
          <table:table-cell office:value-type="string" table:style-name="tablecell">
            <text:p text:style-name="tablealignleft"> <text:a xlink:type="simple" xlink:href="http://umap.openstreetmap.fr/en/map/desyracuse-syria-civil-war-21-april-2015_37133#7/34.339/39.749" text:style-name="Internet_20_link" text:visited-style-name="Visited_20_Internet_20_Link">La guerre civile en Syrie</text:a> </text:p>
          </table:table-cell>
          <table:table-cell office:value-type="string" table:style-name="tablecell">
            <text:p text:style-name="tablealignleft"> Véritable travail de géographe pour documenter l'évolution de la guerre en Syrie </text:p>
          </table:table-cell>
        </table:table-row>
        <table:table-row>
          <table:table-cell office:value-type="string" table:style-name="tablecell">
            <text:p text:style-name="tablealignleft"> <text:a xlink:type="simple" xlink:href="http://umap.openstreetmap.fr/fr/map/festival-des-3-continents_26381" text:style-name="Internet_20_link" text:visited-style-name="Visited_20_Internet_20_Link">Festival des 3 Continents</text:a> </text:p>
          </table:table-cell>
          <table:table-cell office:value-type="string" table:style-name="tablecell">
            <text:p text:style-name="tablealignleft"> Intégration d'une vidéo et import dynamique des points de vélo-partage </text:p>
          </table:table-cell>
        </table:table-row>
        <table:table-row>
          <table:table-cell office:value-type="string" table:style-name="tablecell">
            <text:p text:style-name="tablealignleft"> <text:a xlink:type="simple" xlink:href="http://www.irepspdl.org/page-7-0-0.html" text:style-name="Internet_20_link" text:visited-style-name="Visited_20_Internet_20_Link">Centre de ressources documentaires</text:a> </text:p>
          </table:table-cell>
          <table:table-cell office:value-type="string" table:style-name="tablecell">
            <text:p text:style-name="tablealignleft"> Carte uMap intégrée à un site Web </text:p>
          </table:table-cell>
        </table:table-row>
        <table:table-row>
          <table:table-cell office:value-type="string" table:style-name="tablecell">
            <text:p text:style-name="tablealignleft"> <text:a xlink:type="simple" xlink:href="http://u.osmfr.org/m/196034/" text:style-name="Internet_20_link" text:visited-style-name="Visited_20_Internet_20_Link">CC Terres Touloises</text:a> </text:p>
          </table:table-cell>
          <table:table-cell office:value-type="string" table:style-name="tablecell">
            <text:p text:style-name="tablealignleft"> Projet très complet pour valoriser un territoire, avec des cartes dans la carte ! </text:p>
          </table:table-cell>
        </table:table-row>
        <table:table-row>
          <table:table-cell office:value-type="string" table:style-name="tablecell">
            <text:p text:style-name="tablealignleft"> <text:a xlink:type="simple" xlink:href="http://umap.openstreetmap.fr/fr/map/le-velo-a-nantes_189194" text:style-name="Internet_20_link" text:visited-style-name="Visited_20_Internet_20_Link">Nantes à vélo</text:a> </text:p>
          </table:table-cell>
          <table:table-cell office:value-type="string" table:style-name="tablecell">
            <text:p text:style-name="tablealignleft"> Affichage des données sous forme de carte de chaleur (ou de clusters) </text:p>
          </table:table-cell>
        </table:table-row>
        <table:table-row>
          <table:table-cell office:value-type="string" table:style-name="tablecell">
            <text:p text:style-name="tablealignleft"> <text:a xlink:type="simple" xlink:href="http://umap.openstreetmap.fr/fr/map/rando-ski-au-maupas_31935" text:style-name="Internet_20_link" text:visited-style-name="Visited_20_Internet_20_Link">Ski de randonnée au Maupas</text:a> </text:p>
          </table:table-cell>
          <table:table-cell office:value-type="string" table:style-name="tablecell">
            <text:p text:style-name="tablealignleft"> Fonction diaporama pour raconter ses vacances </text:p>
          </table:table-cell>
        </table:table-row>
        <table:table-row>
          <table:table-cell office:value-type="string" table:style-name="tablecell">
            <text:p text:style-name="tablealignleft"> <text:a xlink:type="simple" xlink:href="http://umap.openstreetmap.fr/fr/search/?q=tour+de+france+2019" text:style-name="Internet_20_link" text:visited-style-name="Visited_20_Internet_20_Link">Tour de France 2019</text:a> </text:p>
          </table:table-cell>
          <table:table-cell office:value-type="string" table:style-name="tablecell">
            <text:p text:style-name="tablealignleft"> Recherche parmi les cartes créées par d'autres utilisateurs </text:p>
          </table:table-cell>
        </table:table-row>
        <table:table-row>
          <table:table-cell office:value-type="string" table:style-name="tablecell">
            <text:p text:style-name="tablealignleft"> <text:a xlink:type="simple" xlink:href="http://umap.openstreetmap.fr/fr/map/alternatiba-nantes-2015_30425" text:style-name="Internet_20_link" text:visited-style-name="Visited_20_Internet_20_Link"> Alternatiba Nantes 2015</text:a> </text:p>
          </table:table-cell>
          <table:table-cell office:value-type="string" table:style-name="tablecell">
            <text:p text:style-name="tablealignleft"> Grand nombre de calques pour organiser la logistique d'un événement </text:p>
          </table:table-cell>
        </table:table-row>
        <table:table-row>
          <table:table-cell office:value-type="string" table:style-name="tablecell">
            <text:p text:style-name="tablealignleft"> <text:a xlink:type="simple" xlink:href="http://umap.openstreetmap.fr/fr/map/amenagement-des-bords-loire-a-nantes_24994" text:style-name="Internet_20_link" text:visited-style-name="Visited_20_Internet_20_Link"> Aménagements des bords de Loire</text:a> </text:p>
          </table:table-cell>
          <table:table-cell office:value-type="string" table:style-name="tablecell">
            <text:p text:style-name="tablealignleft"> Fond de carte personnalisé pour une proposition d'aménagement </text:p>
          </table:table-cell>
        </table:table-row>
        <table:table-row>
          <table:table-cell office:value-type="string" table:style-name="tablecell">
            <text:p text:style-name="tablealignleft"> <text:a xlink:type="simple" xlink:href="http://umap.openstreetmap.fr/fr/map/luoghi-turistici-e-personaggi-a-bologna_30043" text:style-name="Internet_20_link" text:visited-style-name="Visited_20_Internet_20_Link"> Tourisme à Bologne</text:a> </text:p>
          </table:table-cell>
          <table:table-cell office:value-type="string" table:style-name="tablecell">
            <text:p text:style-name="tablealignleft"> Import de données d'un tableur et pictogrammes personnalisés </text:p>
          </table:table-cell>
        </table:table-row>
        <table:table-row>
          <table:table-cell office:value-type="string" table:style-name="tablecell">
            <text:p text:style-name="tablealignleft"> <text:a xlink:type="simple" xlink:href="http://umap.openstreetmap.fr/fr/map/hemicycle-idf_70859" text:style-name="Internet_20_link" text:visited-style-name="Visited_20_Internet_20_Link"> Hémicycle Ile-de-France</text:a> </text:p>
          </table:table-cell>
          <table:table-cell office:value-type="string" table:style-name="tablecell">
            <text:p text:style-name="tablealignleft"> Un fond de carte très original pour une carte politique </text:p>
          </table:table-cell>
        </table:table-row>
      </table:table>
      <text:h text:style-name="Heading_20_2" text:outline-level="2"><text:bookmark-start text:name="__RefHeading___maitriser_umap_en_12_lecons_4"/><text:bookmark-start text:name="maitriser_umap_en_12_lecons"/>Maîtriser uMap en 12 leçons<text:bookmark-end text:name="__RefHeading___maitriser_umap_en_12_lecons_4"/><text:bookmark-end text:name="maitriser_umap_en_12_lecons"/></text:h>
      <text:p text:style-name="Text_20_body">Nous vous proposons d'apprendre à utiliser uMap par une série de 12 tutoriels répartis en 3 niveaux.</text:p>
      <text:h text:style-name="Heading_20_3" text:outline-level="3"><text:bookmark-start text:name="__RefHeading___niveau_debutant_5"/><text:bookmark-start text:name="niveau_debutant"/>Niveau débutant<text:bookmark-end text:name="__RefHeading___niveau_debutant_5"/><text:bookmark-end text:name="niveau_debutant"/></text:h>
      <text:p text:style-name="Text_20_body"><text:a xlink:type="simple" xlink:href="http://wiki.cartocite.fr/doku.php?id=umap:1_-_je_consulte_une_carte_umap" text:style-name="Internet_20_link" text:visited-style-name="Visited_20_Internet_20_Link">Je consulte une carte uMap</text:a><text:line-break/>
<text:a xlink:type="simple" xlink:href="http://wiki.cartocite.fr/doku.php?id=umap:2_-_je_cree_ma_premiere_carte_umap" text:style-name="Internet_20_link" text:visited-style-name="Visited_20_Internet_20_Link">Je crée ma première carte uMap</text:a><text:line-break/>
<text:a xlink:type="simple" xlink:href="http://wiki.cartocite.fr/doku.php?id=umap:3_-_j_utilise_un_compte_et_cree_une_belle_carte" text:style-name="Internet_20_link" text:visited-style-name="Visited_20_Internet_20_Link">J'utilise un compte et crée une belle carte</text:a><text:line-break/>
<text:a xlink:type="simple" xlink:href="http://wiki.cartocite.fr/doku.php?id=umap:4_-_je_modifie_et_personnalise_ma_carte" text:style-name="Internet_20_link" text:visited-style-name="Visited_20_Internet_20_Link">Je modifie et personnalise ma carte</text:a></text:p>
      <text:h text:style-name="Heading_20_3" text:outline-level="3"><text:bookmark-start text:name="__RefHeading___niveau_intermediaire_6"/><text:bookmark-start text:name="niveau_intermediaire"/>Niveau intermédiaire<text:bookmark-end text:name="__RefHeading___niveau_intermediaire_6"/><text:bookmark-end text:name="niveau_intermediaire"/></text:h>
      <text:p text:style-name="Text_20_body"><text:a xlink:type="simple" xlink:href="http://wiki.cartocite.fr/doku.php?id=umap:5_-_je_cree_des_infobulles_multimedia" text:style-name="Internet_20_link" text:visited-style-name="Visited_20_Internet_20_Link">Je crée des infobulles multimédia</text:a><text:line-break/>
<text:a xlink:type="simple" xlink:href="http://wiki.cartocite.fr/doku.php?id=umap:6_-_je_structure_ma_carte_avec_des_calques" text:style-name="Internet_20_link" text:visited-style-name="Visited_20_Internet_20_Link">Je structure ma carte avec des calques</text:a><text:line-break/>
<text:a xlink:type="simple" xlink:href="http://wiki.cartocite.fr/doku.php?id=umap:7_-_je_publie_ma_carte_et_en_controle_l_acces" text:style-name="Internet_20_link" text:visited-style-name="Visited_20_Internet_20_Link">Je publie ma carte et en contrôle l'accès</text:a><text:line-break/>
<text:a xlink:type="simple" xlink:href="http://wiki.cartocite.fr/doku.php?id=umap:8_-_le_cas_des_polygones" text:style-name="Internet_20_link" text:visited-style-name="Visited_20_Internet_20_Link">Le cas des polygones</text:a> ou Comment réaliser un menu cartographique</text:p>
      <text:h text:style-name="Heading_20_3" text:outline-level="3"><text:bookmark-start text:name="__RefHeading___niveau_avance_7"/><text:bookmark-start text:name="niveau_avance"/>Niveau avancé<text:bookmark-end text:name="__RefHeading___niveau_avance_7"/><text:bookmark-end text:name="niveau_avance"/></text:h>
      <text:p text:style-name="Text_20_body"><text:a xlink:type="simple" xlink:href="http://wiki.cartocite.fr/doku.php?id=umap:9_-_je_cree_une_carte_a_partir_dun_tableur" text:style-name="Internet_20_link" text:visited-style-name="Visited_20_Internet_20_Link">9 - Je crée une carte à partir d'un tableur</text:a><text:line-break/>
<text:a xlink:type="simple" xlink:href="http://wiki.cartocite.fr/doku.php?id=umap:10_-_je_valorise_les_donnees_openstreetmap_avec_umap" text:style-name="Internet_20_link" text:visited-style-name="Visited_20_Internet_20_Link">10 - Je valorise les données OpenStreetMap avec uMap</text:a><text:line-break/>
<text:a xlink:type="simple" xlink:href="http://wiki.cartocite.fr/doku.php?id=umap:11_-_je_cree_une_carte_tres_personnalisee" text:style-name="Internet_20_link" text:visited-style-name="Visited_20_Internet_20_Link">11 - Je crée une carte très personnalisée</text:a><text:line-break/>
<text:a xlink:type="simple" xlink:href="http://wiki.cartocite.fr/doku.php?id=umap:12_-_astuces_de_geeks" text:style-name="Internet_20_link" text:visited-style-name="Visited_20_Internet_20_Link">12 - Astuces de geeks</text:a></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2_1"/><table:table-row><table:table-cell office:value-type="string" table:style-name="tablecell"><text:p text:style-name="tablealignleft"><text:span text:style-name="Strong_20_Emphasis"><text:a xlink:type="simple" xlink:href="http://cartocite.fr" text:style-name="Internet_20_link" text:visited-style-name="Visited_20_Internet_20_Link">Carto'Cité</text:a></text:span> propose plusieurs <text:a xlink:type="simple" xlink:href="http://cartocite.fr/formations-openstreetmap/" text:style-name="Internet_20_link" text:visited-style-name="Visited_20_Internet_20_Link">formations professionnelles à OpenStreetMap</text:a>.<text:line-break/>
La <text:span text:style-name="Strong_20_Emphasis">formation uMap</text:span> de deux jours permet de maîtriser ses nombreuses fonctionnalités.<text:line-break/>
Consultez notre <text:a xlink:type="simple" xlink:href="http://cartocite.fr/formation-umap/" text:style-name="Internet_20_link" text:visited-style-name="Visited_20_Internet_20_Link">formation uMap</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22::37:00</meta:creation-date>
    <dc:creator>Generated</dc:creator>
    <dc:date>2026-09-15T22::37:00</dc:date>
    <dc:language>en-US</dc:language>
    <meta:editing-cycles>1</meta:editing-cycles>
    <meta:editing-duration>PT0S</meta:editing-duration>
    <dc:title>umap:tutoriel_umap</dc:title>
  </office:meta>
</office:document-meta>
</file>